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face style:name="Liberation Serif1" svg:font-family="'Liberation Serif'" style:font-family-generic="roman" style:font-pitch="variable"/>
    <style:font-face style:name="Liberation Serif2" svg:font-family="'Liberation Serif'" style:font-adornments="Bold" style:font-family-generic="roman"/>
    <style:font-face style:name="Liberation Serif3" svg:font-family="'Liberation Serif'" style:font-adornments="Bold"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P1" style:family="paragraph" style:parent-style-name="Title">
      <style:paragraph-properties fo:text-align="center" style:justify-single-word="false" fo:text-indent="0cm" style:auto-text-indent="false"/>
    </style:style>
    <style:style style:name="P2" style:family="paragraph" style:parent-style-name="Standard">
      <style:text-properties officeooo:paragraph-rsid="004e0643"/>
    </style:style>
    <style:style style:name="P3" style:family="paragraph" style:parent-style-name="Standard">
      <style:text-properties officeooo:paragraph-rsid="004e11d2"/>
    </style:style>
    <style:style style:name="P4" style:family="paragraph" style:parent-style-name="Standard">
      <style:text-properties officeooo:rsid="00523090" officeooo:paragraph-rsid="00523090"/>
    </style:style>
    <style:style style:name="P5" style:family="paragraph" style:parent-style-name="Standard">
      <style:text-properties officeooo:paragraph-rsid="00523090"/>
    </style:style>
    <style:style style:name="P6" style:family="paragraph" style:parent-style-name="Standard">
      <style:text-properties fo:font-style="italic" style:font-style-asian="italic" style:font-style-complex="italic"/>
    </style:style>
    <style:style style:name="P7" style:family="paragraph" style:parent-style-name="Standard">
      <style:text-properties fo:font-style="italic" officeooo:rsid="0053c30a" officeooo:paragraph-rsid="0053c30a" style:font-style-asian="italic" style:font-style-complex="italic"/>
    </style:style>
    <style:style style:name="P8" style:family="paragraph" style:parent-style-name="Standard">
      <style:text-properties fo:font-style="italic" officeooo:rsid="0055dc16" officeooo:paragraph-rsid="0055dc16" style:font-style-asian="italic" style:font-style-complex="italic"/>
    </style:style>
    <style:style style:name="P9" style:family="paragraph" style:parent-style-name="Standard">
      <style:text-properties fo:font-style="italic" officeooo:paragraph-rsid="0057d321" style:font-style-asian="italic" style:font-style-complex="italic"/>
    </style:style>
    <style:style style:name="P10" style:family="paragraph" style:parent-style-name="Standard">
      <style:text-properties fo:font-style="italic" officeooo:rsid="0057d321" officeooo:paragraph-rsid="0057d321" style:font-style-asian="italic" style:font-style-complex="italic"/>
    </style:style>
    <style:style style:name="P11" style:family="paragraph" style:parent-style-name="Standard">
      <style:text-properties fo:font-style="italic" officeooo:rsid="005ce295" officeooo:paragraph-rsid="005ce295" style:font-style-asian="italic" style:font-style-complex="italic"/>
    </style:style>
    <style:style style:name="P12" style:family="paragraph" style:parent-style-name="Standard">
      <style:text-properties officeooo:paragraph-rsid="00570706"/>
    </style:style>
    <style:style style:name="P13" style:family="paragraph" style:parent-style-name="Standard">
      <style:text-properties officeooo:paragraph-rsid="00598b40"/>
    </style:style>
    <style:style style:name="P14" style:family="paragraph" style:parent-style-name="Standard">
      <style:text-properties officeooo:rsid="00598b40" officeooo:paragraph-rsid="00598b40"/>
    </style:style>
    <style:style style:name="P15" style:family="paragraph" style:parent-style-name="Standard">
      <style:text-properties officeooo:rsid="005b2b1a" officeooo:paragraph-rsid="005b2b1a"/>
    </style:style>
    <style:style style:name="P16" style:family="paragraph" style:parent-style-name="Standard">
      <style:text-properties officeooo:rsid="005ce295" officeooo:paragraph-rsid="005ce295"/>
    </style:style>
    <style:style style:name="P17" style:family="paragraph" style:parent-style-name="Standard">
      <style:text-properties officeooo:rsid="005dd7f9" officeooo:paragraph-rsid="005dd7f9"/>
    </style:style>
    <style:style style:name="P18" style:family="paragraph" style:parent-style-name="Standard">
      <style:text-properties officeooo:rsid="005e76e7" officeooo:paragraph-rsid="005e76e7"/>
    </style:style>
    <style:style style:name="P19" style:family="paragraph" style:parent-style-name="Standard">
      <style:text-properties officeooo:paragraph-rsid="005e76e7"/>
    </style:style>
    <style:style style:name="P20" style:family="paragraph" style:parent-style-name="Standard">
      <style:text-properties officeooo:paragraph-rsid="005b2b1a"/>
    </style:style>
    <style:style style:name="P21" style:family="paragraph" style:parent-style-name="Standard">
      <style:text-properties officeooo:rsid="0060bb87" officeooo:paragraph-rsid="0060bb87"/>
    </style:style>
    <style:style style:name="P22" style:family="paragraph" style:parent-style-name="Standard">
      <style:text-properties officeooo:rsid="00619fcd" officeooo:paragraph-rsid="00619fcd"/>
    </style:style>
    <style:style style:name="P23" style:family="paragraph" style:parent-style-name="Standard">
      <style:text-properties officeooo:paragraph-rsid="00619fcd"/>
    </style:style>
    <style:style style:name="P24" style:family="paragraph" style:parent-style-name="Standard">
      <style:text-properties officeooo:paragraph-rsid="006367d3"/>
    </style:style>
    <style:style style:name="P25" style:family="paragraph" style:parent-style-name="Standard">
      <style:text-properties officeooo:paragraph-rsid="006a732f"/>
    </style:style>
    <style:style style:name="P26" style:family="paragraph" style:parent-style-name="Standard">
      <style:text-properties officeooo:paragraph-rsid="006c5fcf"/>
    </style:style>
    <style:style style:name="T1" style:family="text">
      <style:text-properties officeooo:rsid="00123fff"/>
    </style:style>
    <style:style style:name="T2" style:family="text">
      <style:text-properties officeooo:rsid="002de4f3"/>
    </style:style>
    <style:style style:name="T3" style:family="text">
      <style:text-properties officeooo:rsid="002f04e7"/>
    </style:style>
    <style:style style:name="T4" style:family="text">
      <style:text-properties officeooo:rsid="003ec0b4"/>
    </style:style>
    <style:style style:name="T5" style:family="text">
      <style:text-properties officeooo:rsid="0012bda9"/>
    </style:style>
    <style:style style:name="T6" style:family="text">
      <style:text-properties officeooo:rsid="00130255"/>
    </style:style>
    <style:style style:name="T7" style:family="text">
      <style:text-properties officeooo:rsid="001130e8"/>
    </style:style>
    <style:style style:name="T8" style:family="text">
      <style:text-properties officeooo:rsid="0043295a"/>
    </style:style>
    <style:style style:name="T9" style:family="text">
      <style:text-properties officeooo:rsid="0011b58d"/>
    </style:style>
    <style:style style:name="T10" style:family="text">
      <style:text-properties fo:font-style="italic" style:font-style-asian="italic" style:font-style-complex="italic"/>
    </style:style>
    <style:style style:name="T11" style:family="text">
      <style:text-properties fo:font-style="italic" officeooo:rsid="002f04e7" style:font-style-asian="italic" style:font-style-complex="italic"/>
    </style:style>
    <style:style style:name="T12" style:family="text">
      <style:text-properties fo:font-style="italic" officeooo:rsid="0033999d" style:font-style-asian="italic" style:font-style-complex="italic"/>
    </style:style>
    <style:style style:name="T13" style:family="text">
      <style:text-properties fo:font-style="italic" officeooo:rsid="00180ed5" style:font-style-asian="italic" style:font-style-complex="italic"/>
    </style:style>
    <style:style style:name="T14" style:family="text">
      <style:text-properties fo:font-style="italic" officeooo:rsid="001b94ef" style:font-style-asian="italic" style:font-style-complex="italic"/>
    </style:style>
    <style:style style:name="T15" style:family="text">
      <style:text-properties fo:font-style="italic" officeooo:rsid="00411d3c" style:font-style-asian="italic" style:font-style-complex="italic"/>
    </style:style>
    <style:style style:name="T16" style:family="text">
      <style:text-properties fo:font-style="italic" officeooo:rsid="0021df63" style:font-style-asian="italic" style:font-style-complex="italic"/>
    </style:style>
    <style:style style:name="T17" style:family="text">
      <style:text-properties fo:font-style="italic" officeooo:rsid="0023189f" style:font-style-asian="italic" style:font-style-complex="italic"/>
    </style:style>
    <style:style style:name="T18" style:family="text">
      <style:text-properties fo:font-style="italic" officeooo:rsid="003af785" style:font-style-asian="italic" style:font-style-complex="italic"/>
    </style:style>
    <style:style style:name="T19" style:family="text">
      <style:text-properties fo:font-style="italic" officeooo:rsid="002517fb" style:font-style-asian="italic" style:font-style-complex="italic"/>
    </style:style>
    <style:style style:name="T20" style:family="text">
      <style:text-properties fo:font-style="italic" officeooo:rsid="0026888d" style:font-style-asian="italic" style:font-style-complex="italic"/>
    </style:style>
    <style:style style:name="T21" style:family="text">
      <style:text-properties fo:font-style="italic" officeooo:rsid="003b6031" style:font-style-asian="italic" style:font-style-complex="italic"/>
    </style:style>
    <style:style style:name="T22" style:family="text">
      <style:text-properties fo:font-style="italic" officeooo:rsid="003c7b49" style:font-style-asian="italic" style:font-style-complex="italic"/>
    </style:style>
    <style:style style:name="T23" style:family="text">
      <style:text-properties fo:font-style="italic" officeooo:rsid="002ca002" style:font-style-asian="italic" style:font-style-complex="italic"/>
    </style:style>
    <style:style style:name="T24" style:family="text">
      <style:text-properties fo:font-style="italic" officeooo:rsid="00470f4d" style:font-style-asian="italic" style:font-style-complex="italic"/>
    </style:style>
    <style:style style:name="T25" style:family="text">
      <style:text-properties fo:font-style="italic" officeooo:rsid="004832b7" style:font-style-asian="italic" style:font-style-complex="italic"/>
    </style:style>
    <style:style style:name="T26" style:family="text">
      <style:text-properties fo:font-style="italic" officeooo:rsid="004e11d2" style:font-style-asian="italic" style:font-style-complex="italic"/>
    </style:style>
    <style:style style:name="T27" style:family="text">
      <style:text-properties fo:font-style="italic" officeooo:rsid="004fc5b0" style:font-style-asian="italic" style:font-style-complex="italic"/>
    </style:style>
    <style:style style:name="T28" style:family="text">
      <style:text-properties fo:font-style="italic" officeooo:rsid="00523090" style:font-style-asian="italic" style:font-style-complex="italic"/>
    </style:style>
    <style:style style:name="T29" style:family="text">
      <style:text-properties fo:font-style="italic" officeooo:rsid="00596cd9" style:font-style-asian="italic" style:font-style-complex="italic"/>
    </style:style>
    <style:style style:name="T30" style:family="text">
      <style:text-properties fo:font-style="italic" officeooo:rsid="005dd7f9" style:font-style-asian="italic" style:font-style-complex="italic"/>
    </style:style>
    <style:style style:name="T31" style:family="text">
      <style:text-properties fo:font-style="italic" officeooo:rsid="005ef30b" style:font-style-asian="italic" style:font-style-complex="italic"/>
    </style:style>
    <style:style style:name="T32" style:family="text">
      <style:text-properties fo:font-style="italic" officeooo:rsid="006367d3" style:font-style-asian="italic" style:font-style-complex="italic"/>
    </style:style>
    <style:style style:name="T33" style:family="text">
      <style:text-properties fo:font-style="italic" officeooo:rsid="00641fa2" style:font-style-asian="italic" style:font-style-complex="italic"/>
    </style:style>
    <style:style style:name="T34" style:family="text">
      <style:text-properties fo:font-style="italic" officeooo:rsid="0065d4b6" style:font-style-asian="italic" style:font-style-complex="italic"/>
    </style:style>
    <style:style style:name="T35" style:family="text">
      <style:text-properties fo:font-style="italic" officeooo:rsid="0066c423" style:font-style-asian="italic" style:font-style-complex="italic"/>
    </style:style>
    <style:style style:name="T36" style:family="text">
      <style:text-properties officeooo:rsid="0031a466"/>
    </style:style>
    <style:style style:name="T37" style:family="text">
      <style:text-properties officeooo:rsid="0029ad4b"/>
    </style:style>
    <style:style style:name="T38" style:family="text">
      <style:text-properties officeooo:rsid="0033999d"/>
    </style:style>
    <style:style style:name="T39" style:family="text">
      <style:text-properties officeooo:rsid="0038fdda"/>
    </style:style>
    <style:style style:name="T40" style:family="text">
      <style:text-properties officeooo:rsid="00404be5"/>
    </style:style>
    <style:style style:name="T41" style:family="text">
      <style:text-properties officeooo:rsid="00180ed5"/>
    </style:style>
    <style:style style:name="T42" style:family="text">
      <style:text-properties officeooo:rsid="0032bc00"/>
    </style:style>
    <style:style style:name="T43" style:family="text">
      <style:text-properties officeooo:rsid="0022f90e"/>
    </style:style>
    <style:style style:name="T44" style:family="text">
      <style:text-properties officeooo:rsid="003af785"/>
    </style:style>
    <style:style style:name="T45" style:family="text">
      <style:text-properties officeooo:rsid="00139635"/>
    </style:style>
    <style:style style:name="T46" style:family="text">
      <style:text-properties officeooo:rsid="0021df63"/>
    </style:style>
    <style:style style:name="T47" style:family="text">
      <style:text-properties style:font-name="Liberation Serif" officeooo:rsid="0029ad4b"/>
    </style:style>
    <style:style style:name="T48" style:family="text">
      <style:text-properties style:font-name="Liberation Serif" officeooo:rsid="0029ad4b" style:font-size-asian="12pt"/>
    </style:style>
    <style:style style:name="T49" style:family="text">
      <style:text-properties style:font-name="Liberation Serif" officeooo:rsid="002c5392" style:font-size-asian="12pt"/>
    </style:style>
    <style:style style:name="T50" style:family="text">
      <style:text-properties style:font-name="Liberation Serif" officeooo:rsid="003e09ac" style:font-size-asian="12pt"/>
    </style:style>
    <style:style style:name="T51" style:family="text">
      <style:text-properties style:font-name="Liberation Serif" officeooo:rsid="0033999d" style:font-size-asian="12pt"/>
    </style:style>
    <style:style style:name="T52" style:family="text">
      <style:text-properties style:font-name="Liberation Serif" officeooo:rsid="0038ab52" style:font-size-asian="12pt"/>
    </style:style>
    <style:style style:name="T53" style:family="text">
      <style:text-properties style:font-name="Liberation Serif" officeooo:rsid="00570706" style:font-size-asian="12pt"/>
    </style:style>
    <style:style style:name="T54" style:family="text">
      <style:text-properties style:font-name="Liberation Serif" officeooo:rsid="00637ea6" style:font-size-asian="12pt"/>
    </style:style>
    <style:style style:name="T55" style:family="text">
      <style:text-properties style:font-name="Liberation Serif" officeooo:rsid="006c5fcf" style:font-size-asian="12pt"/>
    </style:style>
    <style:style style:name="T56" style:family="text">
      <style:text-properties style:font-name="Liberation Serif" fo:font-style="italic" officeooo:rsid="0038ab52" style:font-size-asian="12pt" style:font-style-asian="italic" style:font-style-complex="italic"/>
    </style:style>
    <style:style style:name="T57" style:family="text">
      <style:text-properties style:font-name="Liberation Serif" fo:font-style="italic" officeooo:rsid="00570706" style:font-size-asian="12pt" style:font-style-asian="italic" style:font-style-complex="italic"/>
    </style:style>
    <style:style style:name="T58" style:family="text">
      <style:text-properties officeooo:rsid="00395326"/>
    </style:style>
    <style:style style:name="T59" style:family="text">
      <style:text-properties officeooo:rsid="001b94ef"/>
    </style:style>
    <style:style style:name="T60" style:family="text">
      <style:text-properties officeooo:rsid="0019b08f"/>
    </style:style>
    <style:style style:name="T61" style:family="text">
      <style:text-properties officeooo:rsid="0015e770"/>
    </style:style>
    <style:style style:name="T62" style:family="text">
      <style:text-properties officeooo:rsid="0021d180"/>
    </style:style>
    <style:style style:name="T63" style:family="text">
      <style:text-properties officeooo:rsid="001ff26d"/>
    </style:style>
    <style:style style:name="T64" style:family="text">
      <style:text-properties officeooo:rsid="00215e04"/>
    </style:style>
    <style:style style:name="T65" style:family="text">
      <style:text-properties officeooo:rsid="00149c4c"/>
    </style:style>
    <style:style style:name="T66" style:family="text">
      <style:text-properties style:text-line-through-style="none" style:text-line-through-type="none" fo:font-style="normal" style:text-underline-style="none" fo:font-weight="normal" officeooo:rsid="0015e770" style:font-style-asian="normal" style:font-weight-asian="normal" style:font-style-complex="normal" style:font-weight-complex="normal"/>
    </style:style>
    <style:style style:name="T67" style:family="text">
      <style:text-properties officeooo:rsid="0023189f"/>
    </style:style>
    <style:style style:name="T68" style:family="text">
      <style:text-properties officeooo:rsid="0026888d"/>
    </style:style>
    <style:style style:name="T69" style:family="text">
      <style:text-properties officeooo:rsid="002c5392"/>
    </style:style>
    <style:style style:name="T70" style:family="text">
      <style:text-properties officeooo:rsid="003b6031"/>
    </style:style>
    <style:style style:name="T71" style:family="text">
      <style:text-properties officeooo:rsid="0028d885"/>
    </style:style>
    <style:style style:name="T72" style:family="text">
      <style:text-properties officeooo:rsid="003c7b49"/>
    </style:style>
    <style:style style:name="T73" style:family="text">
      <style:text-properties officeooo:rsid="002ca002"/>
    </style:style>
    <style:style style:name="T74" style:family="text">
      <style:text-properties officeooo:rsid="002d17a3"/>
    </style:style>
    <style:style style:name="T75" style:family="text">
      <style:text-properties officeooo:rsid="001587bc"/>
    </style:style>
    <style:style style:name="T76" style:family="text">
      <style:text-properties fo:font-style="normal" style:font-style-asian="normal" style:font-style-complex="normal"/>
    </style:style>
    <style:style style:name="T77" style:family="text">
      <style:text-properties fo:font-style="normal" officeooo:rsid="004fc5b0" style:font-style-asian="normal" style:font-style-complex="normal"/>
    </style:style>
    <style:style style:name="T78" style:family="text">
      <style:text-properties fo:font-style="normal" officeooo:rsid="00540825" style:font-style-asian="normal" style:font-style-complex="normal"/>
    </style:style>
    <style:style style:name="T79" style:family="text">
      <style:text-properties fo:font-style="normal" officeooo:rsid="0055dc16" style:font-style-asian="normal" style:font-style-complex="normal"/>
    </style:style>
    <style:style style:name="T80" style:family="text">
      <style:text-properties fo:font-style="normal" officeooo:rsid="005ce295" style:font-style-asian="normal" style:font-style-complex="normal"/>
    </style:style>
    <style:style style:name="T81" style:family="text">
      <style:text-properties fo:font-style="normal" officeooo:rsid="005dd7f9" style:font-style-asian="normal" style:font-style-complex="normal"/>
    </style:style>
    <style:style style:name="T82" style:family="text">
      <style:text-properties fo:font-style="normal" officeooo:rsid="005e76e7" style:font-style-asian="normal" style:font-style-complex="normal"/>
    </style:style>
    <style:style style:name="T83" style:family="text">
      <style:text-properties fo:font-style="normal" officeooo:rsid="005b2b1a" style:font-style-asian="normal" style:font-style-complex="normal"/>
    </style:style>
    <style:style style:name="T84" style:family="text">
      <style:text-properties fo:font-style="normal" officeooo:rsid="0060bb87" style:font-style-asian="normal" style:font-style-complex="normal"/>
    </style:style>
    <style:style style:name="T85" style:family="text">
      <style:text-properties fo:font-style="normal" officeooo:rsid="00619fcd" style:font-style-asian="normal" style:font-style-complex="normal"/>
    </style:style>
    <style:style style:name="T86" style:family="text">
      <style:text-properties fo:font-style="normal" officeooo:rsid="006367d3" style:font-style-asian="normal" style:font-style-complex="normal"/>
    </style:style>
    <style:style style:name="T87" style:family="text">
      <style:text-properties fo:font-style="normal" officeooo:rsid="001b94ef" style:font-style-asian="normal" style:font-style-complex="normal"/>
    </style:style>
    <style:style style:name="T88" style:family="text">
      <style:text-properties fo:font-style="normal" officeooo:rsid="0067afa6" style:font-style-asian="normal" style:font-style-complex="normal"/>
    </style:style>
    <style:style style:name="T89" style:family="text">
      <style:text-properties fo:font-style="normal" officeooo:rsid="006a732f" style:font-style-asian="normal" style:font-style-complex="normal"/>
    </style:style>
    <style:style style:name="T90" style:family="text">
      <style:text-properties fo:font-style="normal" officeooo:rsid="006a87b7" style:font-style-asian="normal" style:font-style-complex="normal"/>
    </style:style>
    <style:style style:name="T91" style:family="text">
      <style:text-properties officeooo:rsid="00283cee"/>
    </style:style>
    <style:style style:name="T92" style:family="text">
      <style:text-properties officeooo:rsid="003e09ac"/>
    </style:style>
    <style:style style:name="T93" style:family="text">
      <style:text-properties officeooo:rsid="0026d951"/>
    </style:style>
    <style:style style:name="T94" style:family="text">
      <style:text-properties officeooo:rsid="0028af57"/>
    </style:style>
    <style:style style:name="T95" style:family="text">
      <style:text-properties officeooo:rsid="0026d951" style:font-size-asian="12pt"/>
    </style:style>
    <style:style style:name="T96" style:family="text">
      <style:text-properties officeooo:rsid="0029ad4b" style:font-size-asian="12pt"/>
    </style:style>
    <style:style style:name="T97" style:family="text">
      <style:text-properties officeooo:rsid="00570706" style:font-size-asian="12pt"/>
    </style:style>
    <style:style style:name="T98" style:family="text">
      <style:text-properties officeooo:rsid="0036d638"/>
    </style:style>
    <style:style style:name="T99" style:family="text">
      <style:text-properties officeooo:rsid="00372a0a"/>
    </style:style>
    <style:style style:name="T100" style:family="text">
      <style:text-properties officeooo:rsid="0034eb99"/>
    </style:style>
    <style:style style:name="T101" style:family="text">
      <style:text-properties officeooo:rsid="0036094d"/>
    </style:style>
    <style:style style:name="T102" style:family="text">
      <style:text-properties officeooo:rsid="003eb2d5"/>
    </style:style>
    <style:style style:name="T103" style:family="text">
      <style:text-properties officeooo:rsid="0038ab52"/>
    </style:style>
    <style:style style:name="T104" style:family="text">
      <style:text-properties officeooo:rsid="00450da6"/>
    </style:style>
    <style:style style:name="T105" style:family="text">
      <style:text-properties officeooo:rsid="0045b46d"/>
    </style:style>
    <style:style style:name="T106" style:family="text">
      <style:text-properties officeooo:rsid="0045cc38"/>
    </style:style>
    <style:style style:name="T107" style:family="text">
      <style:text-properties officeooo:rsid="0045d75d"/>
    </style:style>
    <style:style style:name="T108" style:family="text">
      <style:text-properties officeooo:rsid="00470f4d"/>
    </style:style>
    <style:style style:name="T109" style:family="text">
      <style:text-properties style:font-name="Liberation Serif" officeooo:rsid="00470f4d" style:font-name-asian="Liberation Serif" style:font-name-complex="Liberation Serif"/>
    </style:style>
    <style:style style:name="T110" style:family="text">
      <style:text-properties style:font-name="Liberation Serif" officeooo:rsid="0055dc16" style:font-name-asian="Liberation Serif" style:font-name-complex="Liberation Serif"/>
    </style:style>
    <style:style style:name="T111" style:family="text">
      <style:text-properties style:font-name="Liberation Serif" officeooo:rsid="0057d321" style:font-name-asian="Liberation Serif" style:font-name-complex="Liberation Serif"/>
    </style:style>
    <style:style style:name="T112" style:family="text">
      <style:text-properties style:font-name="Liberation Serif" officeooo:rsid="00641fa2" style:font-name-asian="Liberation Serif" style:font-name-complex="Liberation Serif"/>
    </style:style>
    <style:style style:name="T113" style:family="text">
      <style:text-properties style:font-name="Liberation Serif" fo:font-style="italic" style:font-name-asian="Liberation Serif" style:font-style-asian="italic" style:font-name-complex="Liberation Serif" style:font-style-complex="italic"/>
    </style:style>
    <style:style style:name="T114" style:family="text">
      <style:text-properties style:font-name="Liberation Serif" fo:font-style="italic" officeooo:rsid="0055dc16" style:font-name-asian="Liberation Serif" style:font-style-asian="italic" style:font-name-complex="Liberation Serif" style:font-style-complex="italic"/>
    </style:style>
    <style:style style:name="T115" style:family="text">
      <style:text-properties style:font-name="Liberation Serif" fo:font-style="normal" officeooo:rsid="0060bb87" style:font-style-asian="normal" style:font-style-complex="normal"/>
    </style:style>
    <style:style style:name="T116" style:family="text">
      <style:text-properties style:font-name="Liberation Serif" fo:font-style="normal" style:font-name-asian="Liberation Serif" style:font-style-asian="normal" style:font-name-complex="Liberation Serif" style:font-style-complex="normal"/>
    </style:style>
    <style:style style:name="T117" style:family="text">
      <style:text-properties style:font-name="Liberation Serif1" officeooo:rsid="0057d321" style:font-name-asian="NSimSun" style:font-name-complex="Arial1"/>
    </style:style>
    <style:style style:name="T118" style:family="text">
      <style:text-properties style:font-name="Liberation Serif1" fo:font-style="normal" officeooo:rsid="0060bb87" style:font-style-asian="normal" style:font-style-complex="normal"/>
    </style:style>
    <style:style style:name="T119" style:family="text">
      <style:text-properties style:font-name="Liberation Serif1" fo:font-style="normal" style:font-name-asian="NSimSun" style:font-style-asian="normal" style:font-name-complex="Arial1" style:font-style-complex="normal"/>
    </style:style>
    <style:style style:name="T120" style:family="text">
      <style:text-properties style:font-name="Liberation Serif1" fo:font-style="normal" officeooo:rsid="00619fcd" style:font-name-asian="NSimSun" style:font-style-asian="normal" style:font-name-complex="Arial1" style:font-style-complex="normal"/>
    </style:style>
    <style:style style:name="T121" style:family="text">
      <style:text-properties style:font-name="Liberation Serif1" fo:font-style="normal" officeooo:rsid="006a87b7" style:font-name-asian="NSimSun" style:font-style-asian="normal" style:font-name-complex="Arial1" style:font-style-complex="normal"/>
    </style:style>
    <style:style style:name="T122" style:family="text">
      <style:text-properties style:font-name="Liberation Serif1" fo:font-style="italic" style:font-name-asian="NSimSun" style:font-style-asian="italic" style:font-name-complex="Arial1" style:font-style-complex="italic"/>
    </style:style>
    <style:style style:name="T123" style:family="text">
      <style:text-properties style:font-name="Liberation Serif1" fo:font-style="italic" officeooo:rsid="006a87b7" style:font-name-asian="NSimSun" style:font-style-asian="italic" style:font-name-complex="Arial1" style:font-style-complex="italic"/>
    </style:style>
    <style:style style:name="T124" style:family="text">
      <style:text-properties officeooo:rsid="004832b7"/>
    </style:style>
    <style:style style:name="T125" style:family="text">
      <style:text-properties officeooo:rsid="004a1c1a"/>
    </style:style>
    <style:style style:name="T126" style:family="text">
      <style:text-properties officeooo:rsid="004ac441"/>
    </style:style>
    <style:style style:name="T127" style:family="text">
      <style:text-properties officeooo:rsid="004e11d2"/>
    </style:style>
    <style:style style:name="T128" style:family="text">
      <style:text-properties officeooo:rsid="004fc5b0"/>
    </style:style>
    <style:style style:name="T129" style:family="text">
      <style:text-properties officeooo:rsid="00504972"/>
    </style:style>
    <style:style style:name="T130" style:family="text">
      <style:text-properties officeooo:rsid="00523090"/>
    </style:style>
    <style:style style:name="T131" style:family="text">
      <style:text-properties officeooo:rsid="00540825"/>
    </style:style>
    <style:style style:name="T132" style:family="text">
      <style:text-properties officeooo:rsid="0055dc16"/>
    </style:style>
    <style:style style:name="T133" style:family="text">
      <style:text-properties officeooo:rsid="00570706"/>
    </style:style>
    <style:style style:name="T134" style:family="text">
      <style:text-properties officeooo:rsid="0057a6d4"/>
    </style:style>
    <style:style style:name="T135" style:family="text">
      <style:text-properties officeooo:rsid="00596cd9"/>
    </style:style>
    <style:style style:name="T136" style:family="text">
      <style:text-properties officeooo:rsid="00598b40"/>
    </style:style>
    <style:style style:name="T137" style:family="text">
      <style:text-properties officeooo:rsid="005b2b1a"/>
    </style:style>
    <style:style style:name="T138" style:family="text">
      <style:text-properties officeooo:rsid="005dd7f9"/>
    </style:style>
    <style:style style:name="T139" style:family="text">
      <style:text-properties officeooo:rsid="005e76e7"/>
    </style:style>
    <style:style style:name="T140" style:family="text">
      <style:text-properties officeooo:rsid="005ef30b"/>
    </style:style>
    <style:style style:name="T141" style:family="text">
      <style:text-properties officeooo:rsid="00619fcd"/>
    </style:style>
    <style:style style:name="T142" style:family="text">
      <style:text-properties officeooo:rsid="006367d3"/>
    </style:style>
    <style:style style:name="T143" style:family="text">
      <style:text-properties officeooo:rsid="00637ea6"/>
    </style:style>
    <style:style style:name="T144" style:family="text">
      <style:text-properties officeooo:rsid="00641fa2"/>
    </style:style>
    <style:style style:name="T145" style:family="text">
      <style:text-properties style:font-name="Liberation Serif2" officeooo:rsid="00641fa2" style:font-name-asian="Liberation Serif2" style:font-name-complex="Liberation Serif2"/>
    </style:style>
    <style:style style:name="T146" style:family="text">
      <style:text-properties officeooo:rsid="0065d4b6"/>
    </style:style>
    <style:style style:name="T147" style:family="text">
      <style:text-properties officeooo:rsid="0066c423"/>
    </style:style>
    <style:style style:name="T148" style:family="text">
      <style:text-properties officeooo:rsid="0067afa6"/>
    </style:style>
    <style:style style:name="T149" style:family="text">
      <style:text-properties officeooo:rsid="006a732f"/>
    </style:style>
    <style:style style:name="T150" style:family="text">
      <style:text-properties officeooo:rsid="006a87b7"/>
    </style:style>
    <style:style style:name="T151" style:family="text">
      <style:text-properties officeooo:rsid="006b4213"/>
    </style:style>
    <style:style style:name="T152" style:family="text">
      <style:text-properties officeooo:rsid="006c5fcf"/>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p text:style-name="P1"><text:span text:style-name="T140">B</text:span>lood, and the <text:span text:style-name="T145">†</text:span>Blade<text:span text:style-name="T145">†</text:span> That<text:span text:style-name="T104"> </text:span>Spilt It</text:p>
      <text:p text:style-name="Standard"/>
      <text:p text:style-name="Standard">I startle to full alertness at the sound of footsteps from beyond the ring of firelight. <text:span text:style-name="T1">T</text:span>he owner of th<text:span text:style-name="T105">ose </text:span>heeled boots is still far down the gulch, but there's no way they haven't seen my fire or its plume of smoke. No matter. In the <text:span text:style-name="T1">B</text:span>attlewastes, any encounter could be my last. <text:span text:style-name="T2">In truth, </text:span>I relish th<text:span text:style-name="T2">at</text:span> possibility. Rather than scramble like <text:span text:style-name="T105">a coward </text:span>to take up arms and make my camp less welcoming, I instead return my kettle to the slab of rock in the middle of my fi<text:span text:style-name="T1">r</text:span>e. Drawing my blade takes less than a flick of my wrist, but I don't bother <text:span text:style-name="T3">with even that effort </text:span>for just anyone, these days.</text:p>
      <text:p text:style-name="Standard">Her face comes into the glow of the flames, and my steel heart kicks up a gear. She's shorter than me, with a slighter build, but any suspicion of frailty on her part is banished by the <text:span text:style-name="T105">almost</text:span><text:span text:style-name="T4"> </text:span>two-meter spadone casually <text:span text:style-name="T105">lying flat </text:span><text:span text:style-name="T5">against</text:span> her shoulder. By the time she's close enough for us to get a better look at each other, I've re<text:span text:style-name="T5">gained my</text:span> composure and my heart has returned to <text:span text:style-name="T144">a</text:span> <text:span text:style-name="T5">more </text:span>peaceful tempo. She stops a few paces away. She looks oddly pleased to see me. Her uniform is unfamiliar to me, but many places and times seem to intersect in the <text:span text:style-name="T5">B</text:span>attlewastes. She slams her greatsword’s tip <text:span text:style-name="T3">well over </text:span>a handspan into the <text:span text:style-name="T106">gritty soil of the riverbed,</text:span> and <text:span text:style-name="T3">the weapon</text:span> stays upright like a grave marker. I smirk to myself, and for some reason she smirks <text:span text:style-name="T144">back at me</text:span>.</text:p>
      <text:p text:style-name="Standard">"Ho, there," she says, <text:span text:style-name="T106">in a dialect I can’t clearly parse</text:span>. <text:span text:style-name="T6">She speaks to me with</text:span> a<text:span text:style-name="T106">n unwarranted</text:span> familiarity, but <text:span text:style-name="T106">I’ll admit I </text:span>don't <text:span text:style-name="T6">really </text:span>mind <text:span text:style-name="T106">it</text:span>.</text:p>
      <text:p text:style-name="Standard">"… Evening," I mumble, wishing for the trillionth time that Hasena was here <text:span text:style-name="T106">with me</text:span>. Not only is she <text:span text:style-name="T106">far better</text:span> with words, but she <text:span text:style-name="T106">might</text:span> actually <text:span text:style-name="T10">enjoy</text:span> the endless fighting that I find so tedious. The newcomer sits near me without asking, and I give her what I hop<text:span text:style-name="T5">e</text:span> is a normal quizzical look. In response she takes out a <text:span text:style-name="T106">slender-stemmed wooden</text:span> pipe, packs it, and lights it with a brand from the fire.</text:p>
      <text:p text:style-name="Standard"><text:span text:style-name="T106">I’m surprised to </text:span>I find <text:span text:style-name="T106">that </text:span>I don't <text:span text:style-name="T6">feel a paranoid</text:span> <text:span text:style-name="T6">itch due to</text:span> her proximity. Quite the opposite. <text:span text:style-name="T6">I feel more at ease than I have in ages.</text:span></text:p>
      <text:p text:style-name="Standard"><text:span text:style-name="T106">She leans back a little and breathes out her lungful of smoke, adding to that which rises from the fire. I’m definitely staring. I tear my eyes away and remember the kettle, which is just starting to steam properly.</text:span></text:p>
      <text:p text:style-name="Standard">"Tea?" I ask awkwardly.</text:p>
      <text:p text:style-name="Standard"><text:soft-page-break/>"Ta," she says <text:span text:style-name="T3">with a wink</text:span>, and it takes me a few beats to realize she means "yes."</text:p>
      <text:p text:style-name="Standard">I quickly pour her a cup, reminiscing as I do about the sisters-in-arms who taught me to enjoy it. The earthy herbs, the f<text:span text:style-name="T5">lowin</text:span>g water, the fire's hea<text:span text:style-name="T5">t</text:span>. <text:span text:style-name="T106">It</text:span> remind<text:span text:style-name="T106">s</text:span> me of them every time <text:span text:style-name="T106">I prepare it</text:span>, so I keep brewing and drinking the <text:span text:style-name="T5">damned s</text:span>tuff even though my senses have long since deteriorated <text:span text:style-name="T106">past the point of appreciating such things</text:span>. In the years<text:span text:style-name="T112">—</text:span>decades?<text:span text:style-name="T112">—</text:span>since we were <text:span text:style-name="T106">last </text:span>together, it's helped keep me s<text:span text:style-name="T7">ane.</text:span></text:p>
      <text:p text:style-name="Standard">I hand her the <text:span text:style-name="T5">dented pewter cup</text:span> <text:span text:style-name="T5">of hot leaf juice </text:span>and she thanks me in a <text:span text:style-name="T106">vernacular</text:span> I still only half-<text:span text:style-name="T3">comprehend</text:span>. <text:span text:style-name="T8">Her words, however, carry</text:span> a sincerity I'd forgotten the sound of <text:span text:style-name="T5">somewhere </text:span>along the way. I find myself smiling again. I sit <text:span text:style-name="T5">back down</text:span> and try to act human, <text:span text:style-name="T3">or at least less monstrous</text:span>. We share companionable silence for a while. Over time I observe <text:span text:style-name="T5">myself </text:span>curiously as the urge to speak <text:span text:style-name="T3">further</text:span> bubbles <text:span text:style-name="T5">up</text:span> within me. Eventually, I make my attempt.</text:p>
      <text:p text:style-name="Standard">"<text:span text:style-name="T6">You… a s</text:span>oldier?" I ask.</text:p>
      <text:p text:style-name="Standard">No recognition. I point <text:span text:style-name="T144">at her, then </text:span>to her sword, and make vague fighting motions. <text:span text:style-name="T144">Finally I </text:span>point to the corpse of the last piti<text:span text:style-name="T107">able</text:span> fool to cross me. His body still lies <text:span text:style-name="T107">at the edge of the fire’s glow</text:span>, where it fell this afternoon. </text:p>
      <text:p text:style-name="Standard">“Ah!" <text:span text:style-name="T9">S</text:span>he <text:span text:style-name="T107">chuckles</text:span>, then babbles for a second. I hear a word that sounds almost like "gallow<text:span text:style-name="T9">g</text:span>lass," a term I've heard occasionally <text:span text:style-name="T5">in this blasted place.</text:span></text:p>
      <text:p text:style-name="Standard">"Merce<text:span text:style-name="T9">nary</text:span>?" I offer. </text:p>
      <text:p text:style-name="Standard">She <text:span text:style-name="T9">snaps</text:span> her finger<text:span text:style-name="T9">s</text:span> and nods. I feel accomplished at having <text:span text:style-name="T144">successfully </text:span>completed the interaction, but she gestures to me and asks <text:span text:style-name="T146">her own</text:span> question. <text:span text:style-name="T10">Damn</text:span><text:span text:style-name="T11">ation</text:span>. I flounder for a moment, unsure how to answer. I settle on the best visual indication I can give. I turn to the side a little, so as not to <text:span text:style-name="T107">present a threat</text:span>, and let the long, thin, <text:span text:style-name="T107">gleaming</text:span> blade slide out of the hole in my right wrist. Then I retract it self-consciously. I look back at her, expecting fear or disappointment or <text:span text:style-name="T5">revulsion</text:span>, <text:span text:style-name="T3">the reactions I’ve grown accustomed to from most people, </text:span>but her face is unreadable to me.</text:p>
      <text:p text:style-name="Standard">"<text:span text:style-name="T3">Asaasiyuun</text:span>?" She finally asks, <text:span text:style-name="T36">with a touch of hesitation</text:span>.</text:p>
      <text:p text:style-name="Standard">It's a <text:span text:style-name="T37">weirdly academic-</text:span><text:span text:style-name="T3">sounding</text:span> way to say it, but I nod. She blows out a breath <text:span text:style-name="T5">and lifts her eyebrows for a moment</text:span>. <text:span text:style-name="T10">Is she impressed? No, that doesn't track. </text:span><text:span text:style-name="T34">She’s probably just being polite. </text:span><text:span text:style-name="T76">She</text:span> sips her tea, and I study the ground. <text:span text:style-name="T38">I’m unsure how to continue, but she doesn’t seem to resent my awkwardness. For a few moments, I don’t have anything to focus on </text:span><text:span text:style-name="T107">other than her, and I don’t want to make her uncomfortable by </text:span><text:span text:style-name="T146">scrutinizing</text:span><text:span text:style-name="T107"> her. In my failure to find a distraction, </text:span><text:span text:style-name="T38">the eternal pain that haunts my frame demands my attention. In fact, I can sense it building. </text:span><text:span text:style-name="T12">Maybe this woman makes me more nervous than I realized</text:span><text:span text:style-name="T38">. It’s hard for me to tell, but amongst the positive feelings I’ve gotten from </text:span><text:soft-page-break/><text:span text:style-name="T38">sharing my fire with her </text:span><text:span text:style-name="T39">mingle</text:span><text:span text:style-name="T38"> others, much less comforting. Grief. Loneliness. And, of course, my pain. </text:span><text:span text:style-name="T107">The</text:span><text:span text:style-name="T38"> only companion </text:span><text:span text:style-name="T40">that</text:span><text:span text:style-name="T38"> </text:span><text:span text:style-name="T107">hasn’t been taken from me</text:span><text:span text:style-name="T38">.</text:span></text:p>
      <text:p text:style-name="Standard"><text:span text:style-name="T40">An invisible feedback loop overflows</text:span>, <text:span text:style-name="T40">and </text:span>the rift in my <text:span text:style-name="T107">cranial</text:span> <text:span text:style-name="T41">bulwark</text:span> that Morgose <text:span text:style-name="T40">attempted to mend</text:span> long ago begins to crackle with unstable energy, sending me into a convulsion that I hide as best I can. The pain is <text:span text:style-name="T107">almost completely </text:span><text:span text:style-name="T5">debilitating</text:span>, but <text:span text:style-name="T107">deeply</text:span> familiar to me by now. <text:span text:style-name="T42">I remind myself that it’s only a temporary spike. </text:span>My companion notices, unfortunately, but she seems to be at a loss for words. That’s fine, <text:span text:style-name="T39">as </text:span>I probably couldn't reply coherently anyway. Instead I turn my head and lift some of my hair out of the way, showing her the <text:span text:style-name="T107">roughly-closed </text:span>gap in the metal there. I know <text:span text:style-name="T43">that </text:span><text:span text:style-name="T36">in that moment </text:span>she can <text:span text:style-name="T36">probably</text:span> see <text:span text:style-name="T36">a bit of </text:span>my <text:span text:style-name="T5">synthetic</text:span> brain. <text:span text:style-name="T36">It’s horrifying and </text:span><text:span text:style-name="T44">I feel </text:span><text:span text:style-name="T36">far too </text:span><text:span text:style-name="T44">vulnerable</text:span><text:span text:style-name="T36">, but I can’t explain with words, </text:span><text:span text:style-name="T107">not in this state</text:span><text:span text:style-name="T36">. </text:span>I stay <text:span text:style-name="T146">still</text:span> like that for a moment, then <text:span text:style-name="T5">stiffly </text:span>return to how I was. I don't look at her, but she says some <text:span text:style-name="T39">almost-recognizable </text:span>words that sound soothing. After a while the <text:span text:style-name="T107">tension</text:span> dissipates and my pain returns to <text:span text:style-name="T36">more </text:span>manageable levels.</text:p>
      <text:p text:style-name="Standard">"<text:span text:style-name="T5">S</text:span>orry," I <text:span text:style-name="T5">mutter </text:span><text:span text:style-name="T45">by</text:span><text:span text:style-name="T5"> reflex</text:span>. She shakes her head and smiles sadly. Then she shrugs <text:span text:style-name="T45">her</text:span> jacket <text:span text:style-name="T45">off her shoulders</text:span> and shows me an impressive(and beautiful<text:span text:style-name="T5">)</text:span> collection of scars on her <text:span text:style-name="T45">upper arms and</text:span> torso. <text:span text:style-name="T107">They’re all fully healed, but not faded with the passage of decades. </text:span>So she hasn't been fighting as long as me, but she has a lot of clashes under her belt <text:span text:style-name="T5">nonetheless</text:span>. <text:span text:style-name="T107">Without warning,</text:span> I find myself talking <text:span text:style-name="T36">again</text:span>. Haltingly at first, then, after she <text:span text:style-name="T46">merely</text:span> nods <text:span text:style-name="T107">and hums </text:span>in response, somewhat more steadily. It feels so strange to use my voice so much, but good to speak to her.</text:p>
      <text:p text:style-name="Standard">"I have been… here… for a long time, now. I don't know how long, I-I can't remember. I was with my comrades, I think. My sisters. Hasena, Morgose, Se<text:span text:style-name="T5">l</text:span>e. <text:span text:style-name="T5">We had just… no, sorry, it’s gone. </text:span>There was a blinding light, and then the light became a bright fog, and when the fog <text:span text:style-name="T107">receded</text:span> I was here." <text:span text:style-name="T5">I</text:span> gesture around at the gloomy landscape with its scrubby trees and rocky soil. "I've fought… <text:span text:style-name="T107">probably</text:span> thousands of others. Almost every day, it seems, I'm forced to fight. But it never feels<text:span text:style-name="T109">—</text:span>don't listen to me. Sorry. It's just nice to be sharing a fire instead of fighting over it."</text:p>
      <text:p text:style-name="Standard">"S<text:span text:style-name="T47">í</text:span>," she says, nodding, <text:span text:style-name="T146">and continues for short time, telling me things I feel but don’t comprehend.</text:span></text:p>
      <text:p text:style-name="Standard">Her <text:span text:style-name="T5">pale </text:span>eyes sparkle in the flickering light as she looks at me. <text:span text:style-name="T147">As she speaks further</text:span>, I feel like I could <text:span text:style-name="T140">fully </text:span>understand her if only I could<text:span text:style-name="T5"> </text:span><text:span text:style-name="T147">find a way to </text:span>clear <text:span text:style-name="T108">my head</text:span>. She is… radiant as she tells her story. Her name, I’<text:span text:style-name="T46">m pretty sure</text:span>, is Ginevra di Battaglia. She says where she comes from, and I've never heard of it. Not surprising, considering <text:span text:style-name="T108">the circumstances</text:span>. As she continues, <text:span text:style-name="T5">m</text:span>y artificial synapses start to fire a little more enthusiastically. Things start to click.</text:p>
      <text:p text:style-name="Standard">She left… <text:span text:style-name="T108">someone important</text:span> <text:span text:style-name="T43">in her</text:span> home <text:span text:style-name="T43">town </text:span>to go fight… <text:span text:style-name="T108">I think </text:span>a revolution. Her side lost, <text:span text:style-name="T108">and I’m no</text:span><text:span text:style-name="T140">t</text:span><text:span text:style-name="T108"> sure what happened after that. At some point, she became a sellsword. Not seeking </text:span><text:soft-page-break/><text:span text:style-name="T108">glory, but rather honing her skills and biding her time. </text:span>The rebellion's song stayed <text:span text:style-name="T43">alight</text:span> in her heart. She never returned home, even when she had the money. She kept fighting, and she kept getting better at it. </text:p>
      <text:p text:style-name="Standard">One day, she met a man who wanted to hire her to settle a rivalry amongst his friends. But she recognized him as a landowner whose men had <text:span text:style-name="T58">ordered </text:span><text:span text:style-name="T108">the execution of</text:span> many of her comrades years ago. Unwilling to let <text:span text:style-name="T58">him get away unscathed a second time</text:span>, she cut him down <text:span text:style-name="T147">where he stood</text:span>. In a<text:span text:style-name="T108">n explosion</text:span> <text:span text:style-name="T147">of </text:span><text:span text:style-name="T108">blood and light</text:span>, she found herself here in the <text:span text:style-name="T5">B</text:span>attle<text:span text:style-name="T5">w</text:span>astes.</text:p>
      <text:p text:style-name="Standard">She ha<text:span text:style-name="T5">s</text:span>n't been here long enough to lose track of time yet, less than a year. It's obvious that the rabble who mostly fill this place <text:span text:style-name="T5">have</text:span> never <text:span text:style-name="T5">been </text:span>able to lay a finger on her. All those scars are years old. <text:span text:style-name="T10">Could she even be strong enough to...?</text:span> After a pause, she places a hand on her sternum and repeats her name. "Ginevra." Then she holds a hand towards me.</text:p>
      <text:p text:style-name="Standard">"Me? Oh, <text:span text:style-name="T46">right.</text:span>" <text:span text:style-name="T24">Real people</text:span><text:span text:style-name="T10"> usually have names, don't they?</text:span> "I don't really... I mean '<text:span text:style-name="T5">Co</text:span>re Unit <text:span text:style-name="T58">Three, Custom Chassis Six-</text:span><text:span text:style-name="T108">point-five</text:span>' doesn't really roll off the tongue, does it? My sisters called me all sorts of things, <text:span text:style-name="T108">but </text:span><text:span text:style-name="T5">most of them </text:span><text:span text:style-name="T108">were </text:span><text:span text:style-name="T5">inside jokes.</text:span> We could try... Core... ‘Hear<text:span text:style-name="T58">t’</text:span>... <text:span text:style-name="T58">Heh… Hm…</text:span>”</text:p>
      <text:p text:style-name="Standard">"C<text:span text:style-name="T47">œ</text:span>ur?" she purrs <text:span text:style-name="T40">abruptly</text:span>, and <text:span text:style-name="T40">I can’t help but let out a pitiful squeak of vapor</text:span>.</text:p>
      <text:p text:style-name="Standard">"<text:span text:style-name="T5">S</text:span>-<text:span text:style-name="T5">s</text:span>ure. That work<text:span text:style-name="T5">s.</text:span>"</text:p>
      <text:p text:style-name="Standard"><text:span text:style-name="T41">I desperately try to find something helpful to do while I recover from the unexpected surge of arousal stirring in the convolutions of my cardio-pneumatic mechanisms. </text:span><text:span text:style-name="T13">Tea!</text:span><text:span text:style-name="T41"> She finished her cup a while ago. I hold up the kettle to wordlessly offer more, and she accepts, </text:span><text:span text:style-name="T108">almost </text:span><text:span text:style-name="T41">magnanimously, it seems. Like she knows she’s doing me a favor by giving me </text:span><text:span text:style-name="T58">stupid physical </text:span><text:span text:style-name="T41">business to focus on.</text:span></text:p>
      <text:p text:style-name="Standard"><text:span text:style-name="T41">She sets the </text:span><text:span text:style-name="T59">drink</text:span><text:span text:style-name="T41"> down to let it steep a bit and leans back on her hands, looking at me </text:span><text:span text:style-name="T58">with a heat</text:span><text:span text:style-name="T41"> that makes me uncomfortable in the most delicious way possible. </text:span><text:span text:style-name="T59">It’s like she knows just how to push all my buttons. </text:span><text:span text:style-name="T14">Just like—</text:span><text:span text:style-name="T87">Stop!</text:span><text:span text:style-name="T14"> She’s </text:span><text:span text:style-name="T87">not</text:span><text:span text:style-name="T14"> Hasena. Don’t torture yourself by </text:span><text:span text:style-name="T35">drawing</text:span><text:span text:style-name="T14"> the comparison.</text:span></text:p>
      <text:p text:style-name="Standard"><text:span text:style-name="T41">I fidget, running through little physical diagnostic routines in my phalanges even though I couldn’t be in better condition. </text:span><text:span text:style-name="T46">Not</text:span><text:span text:style-name="T41"> that I’m in good condition, </text:span><text:span text:style-name="T108">that is</text:span><text:span text:style-name="T41">. </text:span><text:span text:style-name="T108">Uncompromising </text:span><text:span text:style-name="T24">t</text:span><text:span text:style-name="T13">ime</text:span><text:span text:style-name="T41"> has worn me down </text:span><text:span text:style-name="T108">far</text:span><text:span text:style-name="T59"> </text:span><text:span text:style-name="T60">more than </text:span><text:span text:style-name="T41">violence, </text:span><text:span text:style-name="T60">in this place</text:span><text:span text:style-name="T41">. </text:span><text:span text:style-name="T46">I literally can’t maintain myself any better than this dismal state, not after so many trials.</text:span></text:p>
      <text:p text:style-name="Standard"><text:span text:style-name="T61">After a long, long time, I make my decision. Immediately, I feel </text:span><text:span text:style-name="T124">relief pour through me like a refreshing mountain river torrent</text:span><text:span text:style-name="T61">. She looks over, and I start trying to </text:span><text:span text:style-name="T46">figure out how to </text:span><text:span text:style-name="T61">explain. </text:span><text:span text:style-name="T41">I haven’t kept much from before my time in the Wastes, just little mementos mostly. Things of solely personal value. I have no idea what I could use to barter with her. Then I remember the tea. </text:span><text:span text:style-name="T13">I won’t be </text:span><text:soft-page-break/><text:span text:style-name="T13">needing that anymore, at least. Morgose’s first crude hammeranvil should stay with me as I lie down for my final rest, things of that sort </text:span><text:span text:style-name="T15">are important to keep</text:span><text:span text:style-name="T13">. But a consumable that I don’t even have the senses to directly enjoy? It’s no imperial </text:span><text:span text:style-name="T41">cha</text:span><text:span text:style-name="T13"> or whatever that one warrior I dueled a few years ago wouldn’t shut up about </text:span><text:span text:style-name="T25">as he died of infection</text:span><text:span text:style-name="T13">, but she clearly enjoyed it if she </text:span><text:span text:style-name="T25">accepted</text:span><text:span text:style-name="T13"> </text:span><text:span text:style-name="T25">a second cup</text:span><text:span text:style-name="T13">. </text:span><text:span text:style-name="T16">It will have to do. Now, how to tell her what I want. What I </text:span><text:span text:style-name="T46">need</text:span><text:span text:style-name="T16">.</text:span></text:p>
      <text:p text:style-name="Standard">I see no real option other than to open my chest. <text:span text:style-name="T125">I showed her</text:span> <text:span text:style-name="T125">my inner workings</text:span> <text:span text:style-name="T124">already, </text:span><text:span text:style-name="T125">but I still don’t anticipate how</text:span> intimate <text:span text:style-name="T147">it feels to unlatch the little port between my breasts and reveal the center of my being</text:span>. She stares at the <text:span text:style-name="T147">semi-</text:span>molten lump of <text:span text:style-name="T125">steel that serves as my</text:span> power source, <text:span text:style-name="T125">while</text:span> my cardio-pneumatic system cycles its scarce remaining energy <text:span text:style-name="T125">through my chassis</text:span>. Vapor condenses in the air <text:span text:style-name="T147">before me</text:span>. I feel my consciousness slipping, leaking away like the heat of Hase<text:span text:style-name="T46">n</text:span>a's Fire which resurrected me so long ago, pouring out of my open rib <text:span text:style-name="T125">plate</text:span> like <text:span text:style-name="T125">a real living thing’s</text:span> lifeblood. I <text:span text:style-name="T44">sag</text:span> a <text:span text:style-name="T62">litt</text:span>le, my posture slackening. <text:span text:style-name="T125">It feels good, if I let myself admit it.</text:span></text:p>
      <text:p text:style-name="Standard"><text:span text:style-name="T10">Oh, if only it were this easy</text:span>. As I try, <text:span text:style-name="T125">sincerely,</text:span> to relax and let go, the same way I've tried thousands of times now, the remnant of my killer-<text:span text:style-name="T62">s</text:span>avior's <text:span text:style-name="T125">s</text:span>pirit within me flares with her characteristic defiance of death. <text:span text:style-name="T125">Raw p</text:span><text:span text:style-name="T62">ower, in its purest</text:span><text:span text:style-name="T125"> </text:span><text:span text:style-name="T62">possible </text:span><text:span text:style-name="T147">E</text:span><text:span text:style-name="T125">ssential</text:span><text:span text:style-name="T62"> form, </text:span><text:span text:style-name="T125">surges</text:span><text:span text:style-name="T62"> throughout my broken body.</text:span></text:p>
      <text:p text:style-name="Standard"><text:span text:style-name="T62">I am once again in pieces on the floor of a </text:span><text:span text:style-name="T125">dungeon</text:span><text:span text:style-name="T62">, a fiery woman and a shadowy someone staring down at me as I convulse and my Essential nature reshapes around the magic of the hot-blooded young general, </text:span><text:span text:style-name="T43">my comrade-to-be</text:span><text:span text:style-name="T62">. I am being reborn </text:span><text:span text:style-name="T125">from her flames</text:span><text:span text:style-name="T62">, so soon after being killed </text:span><text:span text:style-name="T125">by them</text:span><text:span text:style-name="T62">. Hasena obviously </text:span><text:span text:style-name="T125">immediately </text:span><text:span text:style-name="T62">regrets what she did at her friend’s </text:span><text:span text:style-name="T147">request</text:span><text:span text:style-name="T62">. She is afraid of me, </text:span><text:span text:style-name="T43">far more now than she was when I first attacked her under the control of my </text:span><text:span text:style-name="T44">original</text:span><text:span text:style-name="T43"> programming</text:span><text:span text:style-name="T62">. </text:span><text:span text:style-name="T147">I am a disgusting and horrific sight to behold, after all. </text:span><text:span text:style-name="T62">I can’t bear that look on her face, </text:span><text:span text:style-name="T125">neither</text:span><text:span text:style-name="T62"> as my young self being bathed in her passionate healing </text:span><text:span text:style-name="T125">light</text:span><text:span text:style-name="T62"> for the first time, </text:span><text:span text:style-name="T125">nor</text:span><text:span text:style-name="T62"> as my old run-down self mourning the loss of her </text:span><text:span text:style-name="T125">warmth</text:span><text:span text:style-name="T62">. Th</text:span><text:span text:style-name="T125">at</text:span><text:span text:style-name="T62"> fear from the early days clashes so strongly with all </text:span><text:span text:style-name="T125">of my precious</text:span><text:span text:style-name="T62"> memories of her </text:span><text:span text:style-name="T125">boundless </text:span><text:span text:style-name="T62">love. I stagger to my feet, my metal body binding itself back together with Hasena’s Fire. For months after </text:span><text:span text:style-name="T125">that</text:span><text:span text:style-name="T62"> moment I was kept alive entirely by her power. The memory recedes from its momentary </text:span><text:span text:style-name="T125">consumption of my thoughts and senses</text:span><text:span text:style-name="T62">, but the emotions linger.</text:span></text:p>
      <text:p text:style-name="Standard">I am alive, still. Again. <text:span text:style-name="T16">Damn you, my love.</text:span></text:p>
      <text:p text:style-name="Standard">The hunk of slag inside me glows <text:span text:style-name="T125">with </text:span>orange-hot <text:span text:style-name="T125">ardor, just</text:span> like it used to in the old da<text:span text:style-name="T62">y</text:span>s. It will <text:span text:style-name="T62">soon</text:span> fade, but I might as well seize this moment while this heightened motivation lasts. I close the door on <text:span text:style-name="T62">my </text:span>heart chamber.</text:p>
      <text:p text:style-name="Standard">"I want… to be done. I'm tired, and <text:span text:style-name="T125">I’m </text:span>in pain. But <text:span text:style-name="T125">you see,</text:span> this Fire won't let me <text:span text:style-name="T44">rest</text:span>. <text:span text:style-name="T63">Do y</text:span>ou understand?" </text:p>
      <text:p text:style-name="Standard"><text:soft-page-break/><text:span text:style-name="T144">G</text:span><text:span text:style-name="T63">inevra</text:span> nods gravely. I take out my remainin<text:span text:style-name="T62">g</text:span> stash of tea leaves, <text:span text:style-name="T126">wrapped in waxed paper and twine,</text:span> and hold it out to her. She looks confused, her brow wrinkling <text:span text:style-name="T62">in </text:span><text:span text:style-name="T43">soft</text:span><text:span text:style-name="T62"> waves</text:span> as she studies me and my offering.</text:p>
      <text:p text:style-name="Standard">"You did like the tea, right? You weren't simply humoring a<text:span text:style-name="T126">n</text:span><text:span text:style-name="T44"> idiosyncratic</text:span> old automaton out of politeness?" I can tell I've lost her with my words, but she's still considering the pouch in my hand. Reminders of normalcy matter a lot in the Battlewastes, I realize, lifetimes <text:span text:style-name="T126">too </text:span>late. <text:span text:style-name="T44">S</text:span>he <text:span text:style-name="T44">eventually </text:span><text:span text:style-name="T126">accepts</text:span> my "payment."</text:p>
      <text:p text:style-name="Standard">"I want to…” <text:span text:style-name="T126">I falter. This feels so stupid to say, especially out loud.</text:span> “<text:span text:style-name="T126">Um, </text:span><text:span text:style-name="T64">well, </text:span><text:span text:style-name="T126">I want to </text:span>hire you, <text:span text:style-name="T126">I suppose, in a way</text:span>. You <text:span text:style-name="T43">seem like you’re strong and </text:span>know what you're doing. After all <text:span text:style-name="T126">this</text:span> waiting, you might actually be <text:span text:style-name="T63">the </text:span><text:span text:style-name="T126">swordsmaid</text:span><text:span text:style-name="T63"> </text:span><text:span text:style-name="T126">who’s finally </text:span>able to give me peace. <text:span text:style-name="T43">Ridiculous, really, that it took so </text:span><text:span text:style-name="T126">bloody </text:span><text:span text:style-name="T43">long. Here, of all places. </text:span><text:span text:style-name="T126">Anyway, I don’t have anything of more value, or I would give you that instead. I don’t know what could possibly hold much value here, unless you find a way home. Anyway, I hope the tea is enough. I’m asking a lot, I know. Maybe you also understand, now, that this isn’t an easy task that I’m proposing to you.</text:span><text:span text:style-name="T43">”</text:span></text:p>
      <text:p text:style-name="Standard"><text:span text:style-name="T126">Silence stretches out between us, but the distance has never felt smaller. I feel like we’re on the same page, despite the barriers. </text:span>Moisture gather<text:span text:style-name="T63">s</text:span> in the corner of her eye, and she <text:span text:style-name="T126">looks</text:span> away for a <text:span text:style-name="T126">moment</text:span>. But she holds on to the tea, and I think she's too honorable to decline at this <text:span text:style-name="T63">stage</text:span>. She just needs to prepare herself, I <text:span text:style-name="T126">suppose</text:span>. I give her <text:span text:style-name="T126">a bit of </text:span>space, <text:span text:style-name="T126">organizing my few belongings, mostly scavenged, </text:span><text:span text:style-name="T148">beside</text:span><text:span text:style-name="T126"> the fire.</text:span> Finally, she <text:span text:style-name="T43">looks</text:span> back <text:span text:style-name="T43">at</text:span> me. Her eyes are like shards of sky-blue glass. Morgose looked this way when she cried, too. <text:span text:style-name="T10">Don't think about that right now.</text:span></text:p>
      <text:p text:style-name="Standard">"Are you sure?" she says, though I suspect those are not quite the sounds actually <text:span text:style-name="T63">produced</text:span> <text:span text:style-name="T63">by</text:span> her mouth <text:span text:style-name="T44">in this moment</text:span>. Nevertheless, I understand her with perfect clarity.</text:p>
      <text:p text:style-name="Standard">"Yes," I say, but I'm unable to stop myself there. "Please."</text:p>
      <text:p text:style-name="Standard"><text:span text:style-name="T63">S</text:span><text:span text:style-name="T65">he nods slowly. </text:span><text:span text:style-name="T63">T</text:span><text:span text:style-name="T65">hen </text:span><text:span text:style-name="T63">she</text:span><text:span text:style-name="T65"> takes a deep breath, claps her hands like she's </text:span><text:span text:style-name="T63">either </text:span><text:span text:style-name="T65">starting </text:span><text:span text:style-name="T63">or ending some kind of</text:span><text:span text:style-name="T65"> ritual, and gracefully rises to her feet. </text:span><text:span text:style-name="T66">I attempt to roll the grit of the Battlewastes out of my aching joints, to no avail. Ginevra does some light stretches as well. Then she goes to her pack and unstraps a short messer knife. She holds it up for me to see.</text:span></text:p>
      <text:p text:style-name="Standard">“<text:span text:style-name="T61">No, I’m fine with my own weapon, I promise,” I say, </text:span><text:span text:style-name="T44">attempting</text:span><text:span text:style-name="T61"> to reassure her.</text:span></text:p>
      <text:p text:style-name="Standard"><text:span text:style-name="T61">She shakes her head, points with her chin at her spadone, </text:span><text:span text:style-name="T67">then at my arm where my misericorde hides. Finally, she</text:span><text:span text:style-name="T61"> </text:span><text:span text:style-name="T67">lifts</text:span><text:span text:style-name="T61"> her messer again. </text:span><text:span text:style-name="T127">She accompanies this with a series of words that almost find their proper homes in my processors. Understanding strikes me like lighntning.</text:span></text:p>
      <text:p text:style-name="Standard">“<text:span text:style-name="T61">You cocky fucking bitch,” I say, before I can stop myself. I immediately hope that my words won’t translate, but her gutbusting laugh tells me I’m out of luck there. “You’re asking if I want you to </text:span><text:soft-page-break/><text:span text:style-name="T61">use your shitty little kitchen knife instead of your real weapon? I would be insulted if you didn’t </text:span><text:span text:style-name="T127">seem </text:span><text:span text:style-name="T61"><text:s/>so </text:span><text:span text:style-name="T127">bloody </text:span><text:span text:style-name="T61">sincere.”</text:span></text:p>
      <text:p text:style-name="Standard"><text:span text:style-name="T61">She shrugs and </text:span><text:span text:style-name="T127">drops the smaller blade with smirk</text:span><text:span text:style-name="T61">.</text:span></text:p>
      <text:p text:style-name="Standard">“<text:span text:style-name="T61">If we’re going to do this, I won’t accept you at anything less than full strength, </text:span><text:span text:style-name="T67">am I clear</text:span><text:span text:style-name="T61">?” I say, carefully.</text:span></text:p>
      <text:p text:style-name="Standard"><text:span text:style-name="T61">Thankfully, it seems she </text:span><text:span text:style-name="T67">accepts this</text:span><text:span text:style-name="T61">. </text:span><text:span text:style-name="T127">She nods solemnly. </text:span><text:span text:style-name="T45">She hefts her bihander out of the dirt, and I see, to my dismay, that the point and edges look dreadful. I hold up a finger, </text:span><text:span text:style-name="T127">which </text:span><text:span text:style-name="T45">clearly amus</text:span><text:span text:style-name="T127">es</text:span><text:span text:style-name="T45"> her, and </text:span><text:span text:style-name="T148">look</text:span><text:span text:style-name="T45"> through my storage compartments. If she’s turned off </text:span><text:span text:style-name="T65">b</text:span><text:span text:style-name="T45">y seeing me </text:span><text:span text:style-name="T127">so casually </text:span><text:span text:style-name="T148">rummage around within</text:span><text:span text:style-name="T45"> my thigh and torso cavities, she doesn’t show it. I find the old </text:span><text:span text:style-name="T67">nub of </text:span><text:span text:style-name="T45">whetstone that Hasena passed on to me when she gave up </text:span><text:span text:style-name="T127">the</text:span><text:span text:style-name="T45"> sword, and lob it toward Ginevra. She snatches it from the air and grins sheepishly.</text:span></text:p>
      <text:p text:style-name="Standard">She uses a few drips from her waterskin to dampen the worn piece of rock, then sets to work, focusing mostly on the point and the edges <text:span text:style-name="T148">closest to it</text:span>. I would bet that she halfswords <text:span text:style-name="T67">frequently and</text:span> the near <text:span text:style-name="T127">end</text:span> of her spadone is <text:span text:style-name="T44">fairly</text:span> blunt. Not that the rest was doing much better before I lent her my whetstone. <text:span text:style-name="T10">What, does she use her battle sword as a bludgeoning weapon?</text:span></text:p>
      <text:p text:style-name="Standard"><text:span text:style-name="T127">I find t</text:span>he rhythmic scraping of stone on steel<text:span text:style-name="T127"> far more soothing</text:span> than I could have anticipated. Working like this, she reminds me even more of my old comrades. Hasena’s passion and humor, Morgose’s skill and diligence, Sele’s patience and expertise.</text:p>
      <text:p text:style-name="Standard"><text:span text:style-name="T65">I accidentally let myself lose focus for a short while. She looks up and I realize I’ve been staring at her face as she works. If I could blush, I would. Instead, </text:span><text:span text:style-name="T44">hot </text:span><text:span text:style-name="T65">steam vents from my vertebral exhaust </text:span><text:span text:style-name="T44">into the chilly night air</text:span><text:span text:style-name="T65"> as I stammer and look away. She laughs, a</text:span><text:span text:style-name="T61">nother</text:span><text:span text:style-name="T65"> good belly laugh, and I feel a little less bad.</text:span></text:p>
      <text:p text:style-name="Standard">“<text:span text:style-name="T67">Thank you,” I say, which feels stupid, but it’s what I feel.</text:span></text:p>
      <text:p text:style-name="Standard">“<text:span text:style-name="T148">De nada</text:span><text:span text:style-name="T67">,” is her only response.</text:span></text:p>
      <text:p text:style-name="P3"><text:span text:style-name="T67">In the silence that follows, fear runs wild in </text:span><text:span text:style-name="T148">the </text:span><text:span text:style-name="T127">ruined</text:span><text:span text:style-name="T67"> remains of my heart. </text:span><text:span text:style-name="T17">What if, </text:span><text:span text:style-name="T18">after all this, </text:span><text:span text:style-name="T17">she loses? </text:span><text:span text:style-name="T18">What i</text:span><text:span text:style-name="T17">f she decides it’s not worth </text:span><text:span text:style-name="T26">the effort</text:span><text:span text:style-name="T17">? </text:span><text:span text:style-name="T19">What if she uses some underhanded tactic and </text:span><text:span text:style-name="T18">I die </text:span><text:span text:style-name="T26">feeling </text:span><text:span text:style-name="T18">cheated</text:span><text:span text:style-name="T19">?</text:span></text:p>
      <text:p text:style-name="P3"><text:span text:style-name="T19">… What if Hasena were to learn that I died for the final time to someone she wouldn’t approve of?</text:span></text:p>
      <text:p text:style-name="Standard"><text:span text:style-name="T68">S</text:span>he looks up at me and <text:span text:style-name="T69">grins</text:span>, just <text:span text:style-name="T68">a little</text:span>. <text:span text:style-name="T127">All doubt is excised from my mind</text:span> in that moment. She won’t let me down, I’m sure of it. <text:span text:style-name="T68">Only three people have ever smiled at me like that before.</text:span></text:p>
      <text:p text:style-name="P3"><text:soft-page-break/><text:span text:style-name="T68">She sets down the rock and uses a rag from her pack to clean the blade. It reflects the fire with mirror purity. I think the edge would pass even Morgose’s inspection now, although I’m not confident that my little chunk of whetstone and some creek water could create such </text:span><text:span text:style-name="T127">an</text:span><text:span text:style-name="T68"> impressive </text:span><text:span text:style-name="T127">sheen</text:span><text:span text:style-name="T68">.</text:span></text:p>
      <text:p text:style-name="P3"><text:span text:style-name="T68">Maybe I should have been paying closer attention. Every once in a while, in the Battlewastes, I run into someone with abilities beyond the rest. Sometimes their skills fall cleanly into the basic Essential framework Hasena and Sele were </text:span><text:span text:style-name="T70">once </text:span><text:span text:style-name="T68">able to explain to me, but sometimes they pull </text:span><text:span text:style-name="T128">out</text:span><text:span text:style-name="T68"> something unexpected. Usually it doesn’t matter </text:span><text:span text:style-name="T128">anyway</text:span><text:span text:style-name="T68">, because most of these fighters are embarrassingly slow. </text:span><text:span text:style-name="T20">No, Sele told me that’s not fair. “Not everyone was created </text:span><text:span text:style-name="T27">for</text:span><text:span text:style-name="T20"> </text:span><text:span text:style-name="T27">killing as efficiently as possible, dear heart</text:span><text:span text:style-name="T20">,” </text:span><text:span text:style-name="T21">she used to say</text:span><text:span text:style-name="T20">. </text:span><text:span text:style-name="T77">A more charitable summation would be that o</text:span><text:span text:style-name="T70">ften, any unique talents they might </text:span><text:span text:style-name="T128">possess</text:span><text:span text:style-name="T70"> are not enough to outweigh their limitations in other areas, and the fight is over before anything actually interesting can happen.</text:span></text:p>
      <text:p text:style-name="P3">“<text:span text:style-name="T137">Bene?” she asks, drawing me out of the past again.</text:span></text:p>
      <text:p text:style-name="P3">“<text:span text:style-name="T137">Yes, good,” I say. “It looks like you took it to a blacksmith.”</text:span></text:p>
      <text:p text:style-name="P15">She grins, and tosses the little stone back to me. It’s almost nonexistant at this point, her having somehow worn more than half of it away with whatever she did. I catch it and put it back in its place within my chassis, regardless. Ginevra stands and paces out into the gloom a short distance. She kicks a few larger rocks out of the way, then measures a section of ground with her feet. <text:span text:style-name="T10">Oh, so she’s going to be like </text:span><text:span text:style-name="T88">that</text:span><text:span text:style-name="T10"> about this “duel,” is she?</text:span><text:span text:style-name="T76"> She holds her sword out</text:span><text:span text:style-name="T88">s</text:span><text:span text:style-name="T76">tretched in one hand, the weight of it seeming almost inconsequential to her, and drops the point into the sand.</text:span></text:p>
      <text:p text:style-name="P15"><text:span text:style-name="T76">“Whoa, whoa, stop!” I say, waving my hands.</text:span></text:p>
      <text:p text:style-name="P15"><text:span text:style-name="T76">She looks back at me, her patience with my nagging plain on her face.</text:span></text:p>
      <text:p text:style-name="P15"><text:span text:style-name="T76">“You just made it look all nice…” I pout.</text:span></text:p>
      <text:p text:style-name="P20"><text:span text:style-name="T83">She sighs and rolls her eyes, but gets a length of branch from beyond the firelight and draws her circle with that, </text:span><text:span text:style-name="T89">her sword laid beyond her chosen space</text:span><text:span text:style-name="T83">. I relax a bit, feeling embarrassed about my outburst. I shouldn’t tell her how to prepare herself for this. A fencer, like she clearly is, is allowed to be particular, even a little eccentric. As she draws, she explains to me what she’s doing. It’s familiar to me, or at least the concept is. </text:span><text:span text:style-name="T80">She makes far more marks in the sandy earth than I’ve ever seen before, and I can’t quite tell what the use of some could possibly be. I find myself standing and coming closer to observe her.</text:span></text:p>
      <text:p text:style-name="P14">She continues describing what she’s doing <text:span text:style-name="T137">as she goes,</text:span> in terms that <text:span text:style-name="T137">fly</text:span> way above my head, and probably still would even without a language barrier. I just bask in it like I used to when I listened to my comrades discuss theory. My original inventor didn’t bother to give me conscious knowledge of geometry, preferring to just encode it in my reflexes. Ginevra’s the real deal, with both practical muscle <text:soft-page-break/>memory and academic understanding of her craft. She steps through a few stances to test the unstable ground beneath her boots. She doesn’t lose her balance, even for a moment. Hasena always used to joke that women who fought in heels were clearly training in techniques far beyond mere mortals’ understanding, and I fully believe her.</text:p>
      <text:p text:style-name="P25"><text:span text:style-name="T136">Ginevra finishes her circle and</text:span> <text:span text:style-name="T136">strolls</text:span> <text:span text:style-name="T136">back over </text:span>to me. I still think we're just chatting, so I don't put my guard up or anything. I look at her with a shy smile, which <text:span text:style-name="T71">falters</text:span> when she passes the invisible perimeter that my programming won't ever let me ignore. I stiffen, but her hands hold no weapons, so I <text:span text:style-name="T72">let myself </text:span>believe <text:span text:style-name="T72">that</text:span> I'm not in <text:span text:style-name="T72">any </text:span>danger. It takes a <text:span text:style-name="T72">truly </text:span>special kind of <text:span text:style-name="T72">mind</text:span> to remain this naive after <text:span text:style-name="T72">this</text:span> long, <text:span text:style-name="T129">but that’s nothing new for me</text:span>.</text:p>
      <text:p text:style-name="P25">She's in front of me. Her toes almost touch mine, the ones I still have. I look down at her, nervous but too trusting. Her hand is on my shoulder. <text:span text:style-name="T10">Alarm</text:span>! Her chest is brushing mine. <text:span text:style-name="T22">Warning</text:span>! Her lips cover my own. <text:span text:style-name="T10">Wait…</text:span></text:p>
      <text:p text:style-name="P13">Several of my systems cut out while others struggle to pick up the slack. I am <text:span text:style-name="T129">utterly paralyzed, my servos and hydrolics locked in place</text:span>. Every instinct tells me this is too much <text:span text:style-name="T72">vulnerability</text:span>, not enough distance between me and someone <text:span text:style-name="T129">else, someone I know is</text:span> deadly.</text:p>
      <text:p text:style-name="P13">But I don't stop her. I don't think I could, even if I wanted to. In fact, by pure <text:span text:style-name="T72">idiotic </text:span>reflex, I <text:span text:style-name="T136">actually try to</text:span> kiss her back. Her lips are painfully soft, while I'm sure mine are mostly scar tissue, where they're still <text:span text:style-name="T71">present</text:span> at all. I feel ashamed. There's no way the artificial flesh of <text:span text:style-name="T76">takwiin</text:span> is nice to touch, not like this living, breathing woman in my arms. <text:span text:style-name="T72">W</text:span>hen did I start touching her back? <text:span text:style-name="T10">Curse my loneliness. Curse her sweetness. Don't let it end…</text:span></text:p>
      <text:p text:style-name="P13">Of course, it must. She steps away, breaking contact for now. Her absence chills me more than any winter storm <text:span text:style-name="T129">possibly could</text:span>. I try with all my might to avoid showing my grief on my face. I doubt I fully succeed, but she is courteous about my reaction. She smiles sadly, sighs, and says something like "I had to. You deserve <text:span text:style-name="T129">it. Some </text:span><text:span text:style-name="T37">kindness, especially</text:span> at the <text:span text:style-name="T37">end</text:span>."</text:p>
      <text:p text:style-name="P16">I’m unable to find something meaningful to say, so I just settle for a gesture of thanks. We stand there, close but not in arm’s reach anymore, silently considering. I look around at the small camp, my home <text:span text:style-name="T149">of</text:span> the last few days. My meager belongings that aren’t important enough to store internally. Signs of life, or at least a semi-convincing imitation of it. Her possessions, laid carefully nearby. The fire, slowly burning down. She whispers something to herself that I can’t make out, and I don’t think I’m supposed to. Prayers, Morgose once told me, are often deeply private things.</text:p>
      <text:p text:style-name="P16">I feel as if there should be more that I am compelled to do in this moment. Impending death is supposed to carry with <text:span text:style-name="T149">it </text:span>regrets. Hesitation. But instead, I’m eager. I do one last diagnostic, taking note of all the limitations that have been piling up over the years.</text:p>
      <text:p text:style-name="P11"><text:soft-page-break/>Probably about 60% combat capacity. Maybe a little more. That’s fine… I’m not trying to win, after all.</text:p>
      <text:p text:style-name="P16">Ginevra clears her throat, and I look back at her. Her face is dimly lit by the flickering orange glow. <text:s/>Above her head, strands of mist partially obscure a sky overflowing with stars. None of them are familiar to me.</text:p>
      <text:p text:style-name="P16">“<text:span text:style-name="T138">Are you </text:span><text:span text:style-name="T30">sure?” </text:span><text:span text:style-name="T81">she repeats. They’re different words, this time, but I get the same impression.</text:span></text:p>
      <text:p text:style-name="P17"><text:span text:style-name="T76">All I can safely say is the word “yes.” I may be compromised in other ways, but I’m certain about this.</text:span></text:p>
      <text:p text:style-name="P17"><text:span text:style-name="T76">“</text:span><text:span text:style-name="T82">Ad libitum.” It sound formal, and final.</text:span></text:p>
      <text:p text:style-name="P19"><text:span text:style-name="T82">She goes and stand</text:span><text:span text:style-name="T89">s</text:span><text:span text:style-name="T82"> </text:span><text:span text:style-name="T89">at</text:span><text:span text:style-name="T82"> one edge of her main circle, and I take my place opposite her. She </text:span><text:span text:style-name="T85">puts on a pair of sturdy gloves, then </text:span><text:span text:style-name="T82">raises her sword in salute. I </text:span><text:span text:style-name="T85">respond in kind</text:span><text:span text:style-name="T82">. We take our stances. Her</text:span><text:span text:style-name="T85">s</text:span><text:span text:style-name="T82"> is very traditional, with her sword resting </text:span><text:span text:style-name="T89">in</text:span><text:span text:style-name="T82"> the crook of her arm. Due to my nature, my own stance looks like nothing to most people. I was designed to attack swiftly from neutral positions, </text:span><text:span text:style-name="T85">with no tells</text:span><text:span text:style-name="T82">. I </text:span><text:span text:style-name="T85">adjust, to</text:span><text:span text:style-name="T82"> try </text:span><text:span text:style-name="T85">and</text:span><text:span text:style-name="T82"> make it clear </text:span><text:span text:style-name="T85">to her</text:span><text:span text:style-name="T82"> that I am </text:span><text:span text:style-name="T85">actually</text:span><text:span text:style-name="T82"> taking this seriously.</text:span></text:p>
      <text:p text:style-name="Standard"><text:span text:style-name="T73">Without further preamble, Ginevra swiftly seizes the initiative. </text:span><text:span text:style-name="T69">She takes a shuffling step in and gives me what would normally be a test </text:span><text:span text:style-name="T73">cut</text:span><text:span text:style-name="T69"> to feel out reach. But on top of the fact that her range advantage on me is almost an entire armspan, making </text:span><text:span text:style-name="T129">such a</text:span><text:span text:style-name="T69"> test </text:span><text:span text:style-name="T129">mostly irrelevant</text:span><text:span text:style-name="T69">, she seems eager to begin </text:span><text:span text:style-name="T73">the fight in earnest,</text:span><text:span text:style-name="T69"> </text:span><text:span text:style-name="T73">now that she’s </text:span><text:span text:style-name="T129">mentally prepared</text:span><text:span text:style-name="T69">. My cautiously </text:span><text:span text:style-name="T129">presented</text:span><text:span text:style-name="T69"> blade is smacked aside, and </text:span><text:span text:style-name="T74">her spadone’</text:span><text:span text:style-name="T72">s inertia</text:span><text:span text:style-name="T74"> </text:span><text:span text:style-name="T72">carries it</text:span><text:span text:style-name="T73"> along</text:span><text:span text:style-name="T69"> th</text:span><text:span text:style-name="T129">at</text:span><text:span text:style-name="T69"> same </text:span><text:span text:style-name="T73">beautiful</text:span><text:span text:style-name="T69"> </text:span><text:span text:style-name="T72">curve</text:span><text:span text:style-name="T73"> </text:span><text:span text:style-name="T72">through</text:span><text:span text:style-name="T74"> a</text:span><text:span text:style-name="T129">n entire</text:span><text:span text:style-name="T74"> second rotation</text:span><text:span text:style-name="T69">, lop</text:span><text:span text:style-name="T74">ping</text:span><text:span text:style-name="T69"> two fingers </text:span><text:span text:style-name="T129">neatly </text:span><text:span text:style-name="T73">off of</text:span><text:span text:style-name="T69"> my left hand </text:span><text:span text:style-name="T129">before returning to a high guard</text:span><text:span text:style-name="T69">.</text:span></text:p>
      <text:p text:style-name="Standard"><text:span text:style-name="T73">I leap back and take a moment to reassess. It’s blatantly obvious that she outstrips me easily in speed, strength, and even dexterity. Perhaps in my prime it would have been different. I shiver at the </text:span><text:span text:style-name="T129">tantalizing</text:span><text:span text:style-name="T73"> thought of that </text:span><text:span text:style-name="T129">fantasy</text:span><text:span text:style-name="T73"> </text:span><text:span text:style-name="T129">confrontation</text:span><text:span text:style-name="T73">. Me, newly reassembled and full of tricks stolen from my manufacturer, filled to the brim with Hasena’s holy flame. Or would it have been more fun some time later? My body in some non-humanoid form, perhaps? Running on my own </text:span><text:span text:style-name="T72">E</text:span><text:span text:style-name="T73">ssential signature at long last, though never </text:span><text:span text:style-name="T149">completely </text:span><text:span text:style-name="T73">without Hasena’s spark…</text:span></text:p>
      <text:p text:style-name="Standard"><text:span text:style-name="T73">She doesn’t give me any room to breathe, interrupting my reverie with another attack. It’s a brutal swing </text:span><text:span text:style-name="T74">from above her head</text:span><text:span text:style-name="T73">, fully capitalizing on the dramatic difference in leverage and weight between our weapons. It’s far from fair, but I asked for her full strength, </text:span><text:span text:style-name="T72">so I can’t </text:span><text:span text:style-name="T129">protest</text:span><text:span text:style-name="T72"> even if I wished </text:span><text:span text:style-name="T129">to</text:span><text:span text:style-name="T73">.</text:span></text:p>
      <text:p text:style-name="Standard"><text:span text:style-name="T73">It’s a g</text:span><text:span text:style-name="T65">ood thing, </text:span><text:span text:style-name="T72">then,</text:span><text:span text:style-name="T65"> </text:span><text:span text:style-name="T73">that</text:span><text:span text:style-name="T65"> I </text:span><text:span text:style-name="T129">make a point to</text:span><text:span text:style-name="T65"> </text:span><text:span text:style-name="T23">never</text:span><text:span text:style-name="T65"> fight fair. She cuts in, </text:span><text:span text:style-name="T73">not bothering to cover her openings and simply</text:span><text:span text:style-name="T65"> aiming </text:span><text:span text:style-name="T150">directly</text:span><text:span text:style-name="T73"> </text:span><text:span text:style-name="T65">for </text:span><text:span text:style-name="T130">the seam between my neck and shoulder</text:span><text:span text:style-name="T65">. Perfect form. It delights me. But I have to disappoint her. She’s clearly expecting me to sidestep or </text:span><text:span text:style-name="T75">try and </text:span><text:span text:style-name="T65">fail </text:span><text:soft-page-break/><text:span text:style-name="T65">to block with my </text:span><text:span text:style-name="T75">misericorde. Instead, I </text:span><text:span text:style-name="T73">reach out and</text:span><text:span text:style-name="T75"> grab her blade full on with </text:span><text:span text:style-name="T73">what’s left of my</text:span><text:span text:style-name="T75"> left hand. My flesh gives but my metal bones don’t, </text:span><text:span text:style-name="T72">this time</text:span><text:span text:style-name="T75">. Her sword stops dead </text:span><text:span text:style-name="T150">in my palm</text:span><text:span text:style-name="T75">, and she gives me a baffled look before recovering and drawing her weapon free of my grip. </text:span><text:span text:style-name="T72">A dark spatter of blood paints </text:span><text:span text:style-name="T130">the ground, marking</text:span><text:span text:style-name="T72"> the path of her blade.</text:span><text:span text:style-name="T75"> I wink at her. It’s so out of character for me, but I do it for Hasena. She would have loved to </text:span><text:span text:style-name="T72">be able to </text:span><text:span text:style-name="T75">pull off a cheeky move like that.</text:span></text:p>
      <text:p text:style-name="P18">Ginevra laughs at my wink, then comes right in for another pass, this time whirling into a series of horizontal cuts that have no clear boundary between one attack and the next, giving me no <text:span text:style-name="T150">time to recover</text:span>. I dodge and deflect as best I can, but she’s able to change the direction of her cuts so fluidly that I have trouble <text:span text:style-name="T150">avoiding all of them</text:span>. She steps past me, and for just a moment as she pivots, her back is toward me. My reflexes urge me forward, telling me to strike where she can’t defend herself, to fulfil my purpose, but I hold back. I don’t want to kill her. I <text:span text:style-name="T10">can’t</text:span><text:span text:style-name="T76">, if I want to get what I asked for.</text:span></text:p>
      <text:p text:style-name="P19"><text:span text:style-name="T139">She clicks her tongue as she returns to a guard position and begins to circle me. I find myself actually, genuinely indimidated for the first time since the old days. </text:span><text:span text:style-name="T31">That look in her eye...</text:span></text:p>
      <text:p text:style-name="P19"><text:span text:style-name="T63">S</text:span>he launches two grand, sweeping, circular uppercuts, one on either side of her body, and I don't even have the presence to react to the first, <text:span text:style-name="T63">let alone its mirror</text:span>. Her hefty blade hacks at my ribs, crushing minor systems and spraying blood as I'm launched into the air. I don't fly far, but making my leaden feet leave the ground <text:span text:style-name="T150">at all </text:span>is impressive enough, by any measure. I haven't felt that sense of weightlessness since my days trying out insectoid and avian chassis. <text:span text:style-name="T130">I slam back to the ground, my feet digging into the dry silt and touching the damp </text:span><text:span text:style-name="T150">gravel</text:span><text:span text:style-name="T130"> below the top layer. I step back up onto level ground. Diagnostics say no critical systems are down, but I’m starting to feel the damage. </text:span><text:span text:style-name="T28">Good. Almost there.</text:span></text:p>
      <text:p text:style-name="P4">I <text:span text:style-name="T140">move</text:span> back toward Ginevra, hands up almost like a boxer, but she doesn’t go back to her guard stance. She clicks her tongue <text:span text:style-name="T140">again</text:span>. She <text:span text:style-name="T140">seems… </text:span>displeased. My excitement falters. I step in, showing her my point, but she turns it away disdainfully and holds our bound blades at arm’s length without winding into her own attack.</text:p>
      <text:p text:style-name="Standard">She speaks unfamiliar words, but through our blade<text:span text:style-name="T150">s’</text:span> contact I feel her meaning.</text:p>
      <text:p text:style-name="Standard">“Don’t be like that. I’m not an executioner.”</text:p>
      <text:p text:style-name="P4">Surprise disrupts the rhythm of my mechanisms for a moment as I process.</text:p>
      <text:p text:style-name="Standard"><text:span text:style-name="T76">“You… actually want me to attack you back?”</text:span></text:p>
      <text:p text:style-name="Standard">“Yes!” <text:span text:style-name="T130">she says with exasperation.</text:span> “<text:span text:style-name="T130">A proper duel</text:span> has to be mutual.”</text:p>
      <text:p text:style-name="P4">If I said I was upset about this, I’d be lying, but I don’t understand her motivation, not entirely. <text:span text:style-name="T10">Hasena would probably get it</text:span>. <text:span text:style-name="T10">Oh, well.</text:span></text:p>
      <text:p text:style-name="Standard"><text:soft-page-break/>“You’re a madwoman, but alright.”</text:p>
      <text:p text:style-name="P5"><text:span text:style-name="T130">I still find myself hesitating, and she clears ours weapons to the side with a shove and steps back. She starts to circle me, demeanor the most menacing I’ve seen from her so far in our short acquaintance. I seem to have genuinely bothered her with my passivity.</text:span></text:p>
      <text:p text:style-name="Standard">“Did you never consider what it meant, that you were too strong to be<text:span text:style-name="T76"> challenged </text:span><text:span text:style-name="T10">until I showed up?</text:span> How do you think <text:span text:style-name="T10">my</text:span> fights have been going??”</text:p>
      <text:p text:style-name="P7"><text:span text:style-name="T76">“</text:span><text:span text:style-name="T78">Oh…”</text:span> I’m an idiot. <text:span text:style-name="T131">No </text:span><text:span text:style-name="T135">mercenary</text:span><text:span text:style-name="T131"> with any pride is going to accept a mission to kill a</text:span><text:span text:style-name="T135">n ancient</text:span><text:span text:style-name="T131"> automaton designed </text:span><text:span text:style-name="T135">as an</text:span><text:span text:style-name="T131"> assassin for </text:span><text:span text:style-name="T78">tea,</text:span><text:span text:style-name="T131"> you moron. You have to make this worth it to her. If she reminds you so much of the others, including Hasena, why wasn’t her attitude towards combat obvious?</text:span></text:p>
      <text:p text:style-name="P7"><text:span text:style-name="T76">“</text:span><text:span text:style-name="T78">M-my apologies,” I mumble.</text:span></text:p>
      <text:p text:style-name="P7"><text:span text:style-name="T78">“</text:span><text:span text:style-name="T79">No me dato buca, </text:span><text:span text:style-name="T84">C</text:span><text:span text:style-name="T115">œ</text:span><text:span text:style-name="T118">ur,</text:span><text:span text:style-name="T79">” she says, sternly but with a little humor curling the edge of her mouth.</text:span></text:p>
      <text:p text:style-name="P7"><text:span text:style-name="T79">“Of course, sorry.”</text:span></text:p>
      <text:p text:style-name="P8"><text:span text:style-name="T79">W</text:span><text:span text:style-name="T76">e square up again, and I can feel the difference </text:span><text:span text:style-name="T90">right away</text:span><text:span text:style-name="T76">. Ardorous heat vibrates my chassis, almost singing like a bell. I let myself slip back into that old, upsettingly comfortable mindset. Attack patterns cascade through my mind, and my </text:span><text:span text:style-name="T90">disused</text:span><text:span text:style-name="T76"> vector processing programs co</text:span><text:span text:style-name="T90">m</text:span><text:span text:style-name="T76">e fully online. </text:span><text:span text:style-name="T84">I cough up some blood and spit it to the side.</text:span><text:span text:style-name="T76"> </text:span><text:span text:style-name="T140">I haven’t bled like this for anyone since…</text:span></text:p>
      <text:p text:style-name="P21">She lunges in, whipping her giant sword in towards me from the side with only one arm. I close distance as well, intending to avoid the wild cut that I assume is her intent. I’m so wrong that it’s embarrassing. Her sword hits me on the<text:span text:style-name="T10"> back,</text:span><text:span text:style-name="T76"> managing to shove me even closer to her. She grabs her own </text:span><text:span text:style-name="T90">blade</text:span><text:span text:style-name="T76">, the wickedly sharp end, no less</text:span><text:span text:style-name="T113">—</text:span><text:span text:style-name="T122">so much for half-swording</text:span><text:span text:style-name="T116">—</text:span><text:span text:style-name="T119">hauling me into grappling distance and claiming leverage advantage over me. I’m so baffled that I barely react. She hooks an arm around my neck and one leg around mine, </text:span><text:span text:style-name="T120">which feels kind of nice for a second, </text:span><text:span text:style-name="T119">and then I’m </text:span><text:span text:style-name="T120">immediately slammed to</text:span><text:span text:style-name="T119"> the ground.</text:span></text:p>
      <text:p text:style-name="P21"><text:span text:style-name="T119">She lifts her spadone high for the most destructive possible cut, and only my inhuman reflexes let me roll out of the way just in time. She pursues me, relentlessly, but she overextends, and as I dodge her series of blows, I slip in a </text:span><text:span text:style-name="T121">few quick </text:span><text:span text:style-name="T119">slash</text:span><text:span text:style-name="T121">es</text:span><text:span text:style-name="T119"> with the very tip of my misericorde. Scrapes across her legs, most useless, and one scratch above her eye which obscures her vision as it begins to bleed. She closes the affected eye and rushes in. I ready myself to block a heavy hit with her blade, but at the last instant she flips her weapon around and </text:span><text:span text:style-name="T121">crushes</text:span><text:span text:style-name="T119"> the housing of my </text:span><text:span text:style-name="T121">left eye</text:span><text:span text:style-name="T119"> with a devastating pommel strike. I stagger, warnings demanding my attention as critical systems are taken offline. Ginevra calmly </text:span><text:soft-page-break/><text:span text:style-name="T119">steps back, takes out a piece of cloth from a pocket of her jacket, and bandages her face, all before I can adjust. </text:span><text:span text:style-name="T123">Focus.</text:span></text:p>
      <text:p text:style-name="P22">I stab at her in a flurry of strikes, following attack pattern 52, a reliable standby of mine. She deflects most of the blows, even taking one gloved hand off her grip and swatting my blade away. I catch her with a shallow puncture on one shoulder and a deeper one on her thigh. She almost completely shrugs them off, smoothly adapting her movements to account for the damage. <text:span text:style-name="T10">She’s a fucking fencing </text:span><text:span text:style-name="T76">savant.</text:span><text:span text:style-name="T10"> Hasena, she’</text:span><text:span text:style-name="T33">s</text:span><text:span text:style-name="T10"> </text:span><text:span text:style-name="T33">probably</text:span><text:span text:style-name="T10"> even better than you.</text:span></text:p>
      <text:p text:style-name="P23"><text:span text:style-name="T141">Ginevra presses the attack. I’m shocked to hear that her breath has barely sped up. I, on the other hand, despite being an automaton, am struggling to take in enough air through the blood slowly seeping into every corner of me. She feints, making me stumble, and lays her blade flat on her arms before launching a vicious thrust. She catches me, and the spadone’s momentum shoves me back, even as the unnaturally sharp point sinks smoothly into my </text:span><text:span text:style-name="T142">shoulder, right below where a collarbone would be on a person.</text:span></text:p>
      <text:p text:style-name="Standard">If she were to <text:span text:style-name="T91">put</text:span> her pommel <text:span text:style-name="T91">against</text:span> her shoulder and drive forward, she <text:span text:style-name="T150">might be able to</text:span> end it <text:span text:style-name="T150">right </text:span>here. But she takes a deep breath and smiles at me before stepping back and <text:span text:style-name="T150">dragging her sword back, maintaining its momentum to greacfully repeat her salute</text:span>. <text:span text:style-name="T10">She might really be the one, but she’s fucking </text:span>teasing <text:span text:style-name="T10">me</text:span>. <text:span text:style-name="T10">Taking her sweet time, </text:span><text:span text:style-name="T29">toying</text:span><text:span text:style-name="T10"> with me, getting me all flustered.</text:span> I dial down <text:span text:style-name="T91">the</text:span> circulation in my shoulder automatically. Perhaps I should consider why. <text:span text:style-name="T10">If I really want to die so much, why not just let myself bleed?</text:span></text:p>
      <text:p text:style-name="Standard">The answer, though I can’t bring myself to <text:span text:style-name="T151">fully </text:span>acknowledge it, is that I’m having <text:span text:style-name="T10">fun</text:span>. </text:p>
      <text:p text:style-name="P24"><text:span text:style-name="T151">She punctures me again before I can react, deep in my left hip joint. </text:span><text:span text:style-name="T142">She rips her weapon out of me and a </text:span><text:span text:style-name="T151">cloud of </text:span><text:span text:style-name="T142">steam gushes out behind it. While I’m slightly obscured, </text:span><text:span text:style-name="T151">I</text:span><text:span text:style-name="T142"> take an off-angle and sneak in a thrust, aiming for her lead leg to destabilize her. The hit lands, </text:span><text:span text:style-name="T151">but</text:span><text:span text:style-name="T142"> I realize too late that she perfectly anticipated my move. She might even have left her leg within my reach on purpose. I slash the outside of her thigh, and find myself hoping that it doesn’t make her future fights too much harder. I decide to trust her more than that. As I reach the end of my range, she neatly pivots and completely removes my right foot above the ankle.</text:span><text:span text:style-name="T86"> </text:span><text:span text:style-name="T32">Good thing I’m used to moving without that one, I suppose.</text:span></text:p>
      <text:p text:style-name="Standard"><text:span text:style-name="T151">I stand and approach her again, letting myself slip further into the dance. </text:span>Everything slows, in that peculiar way <text:span text:style-name="T72">it does in the depths of the clash</text:span>, my senses trying in vain to keep me alive. Ginevra and I <text:span text:style-name="T72">seem to </text:span>move like we're at <text:span text:style-name="T71">t</text:span>he bottom of a lake. I don't have to worry about holding my breath underwater, but in this surreal moment I <text:span text:style-name="T142">can’t catch my breath</text:span>. Despite the world’s apparent sluggishness, I don't react in time to deflect Ginevra's <text:span text:style-name="T142">next </text:span>thrust. She buries her blade in my <text:span text:style-name="T92">abdomen</text:span>, <text:soft-page-break/>and the strange viscosit<text:span text:style-name="T71">y</text:span> of <text:span text:style-name="T71">reality</text:span> <text:span text:style-name="T92">vanishes</text:span> like an evaporating d<text:span text:style-name="T71">ro</text:span>p<text:span text:style-name="T71">let</text:span> of sweat <text:span text:style-name="T132">sizzling away</text:span><text:span text:style-name="T92"> on a hot </text:span><text:span text:style-name="T132">forge</text:span>. </text:p>
      <text:p text:style-name="Standard">I cough, and blood spatters down onto my chest, her sword, her dark uniform, the ground. I spit the remaining <text:span text:style-name="T71">fluid in</text:span> my mouth onto the boulder I find myself b<text:span text:style-name="T132">acked up</text:span> against. <text:span text:style-name="T92">My i</text:span>nternal systems <text:span text:style-name="T92">are</text:span> filling with blood. I pray to gods whose names I've <text:span text:style-name="T142">long</text:span> forgotten that this means I'm <text:span text:style-name="T132">actually</text:span> close. <text:span text:style-name="T132">She withdraws her blade and I try to resume my stance, but</text:span><text:span text:style-name="T110">—</text:span></text:p>
      <text:p text:style-name="Standard">I’m sitting. <text:span text:style-name="T10">When did I stop standing?</text:span> The blood<text:span text:style-name="T93">soaked</text:span> rock is at my back, and before me the sun is rising. But<text:span text:style-name="T110">—</text:span><text:span text:style-name="T10">What is that? An eclipse? How nostalgic</text:span><text:span text:style-name="T114">—</text:span>something is blocking the light. My eyes<text:span text:style-name="T110">—no, m</text:span>y <text:span text:style-name="T132">one </text:span>remaining eye<text:span text:style-name="T110">—</text:span>does its best to bring the sight before me into focus <text:span text:style-name="T143">on its</text:span> <text:span text:style-name="T143">own</text:span>, to no avail. Then, Ginevra steps forward, and I see her smiling face outlined with light. Her crimson-<text:span text:style-name="T92">stained </text:span>blade rests on her shoulder, just as casually as when I first saw her.</text:p>
      <text:p text:style-name="Standard"><text:span text:style-name="T93">She either says “Corax,” which doesn’t make any sense, or “Relax,” which hardly makes more. Or maybe she said some foreign word and I’m losing my </text:span><text:span text:style-name="T132">t</text:span><text:span text:style-name="T143">en</text:span><text:span text:style-name="T132">uous </text:span><text:span text:style-name="T93">grasp on my sensory inputs. That would </text:span><text:span text:style-name="T92">be far less unlikely</text:span><text:span text:style-name="T93"> than her using a nickname of mine from another life.</text:span></text:p>
      <text:p text:style-name="Standard">She lowers her point toward <text:span text:style-name="T151">the center of my chest</text:span>, making my vision fuzz as I vibrate with <text:span text:style-name="T132">exhausted </text:span>apprehension and frayed arousal. She sets her pommel to her shoulder, <text:span text:style-name="T132">finally,</text:span> and braces her sword with her arms in a classic martial stance. She’s setting up as if she’s finishing off a<text:span text:style-name="T133">n</text:span> opponent <text:span text:style-name="T133">in full plate</text:span>, which is perfect for my <text:span text:style-name="T133">alloy frame</text:span>. And, <text:span text:style-name="T133">I realize,</text:span> before the fight I showed her exactly where to place her <text:span text:style-name="T91">blade</text:span>. <text:span text:style-name="T91">The door to my heart hangs partway off its hinges, so she touches the Core of me directly with the </text:span><text:span text:style-name="T133">freshly-</text:span><text:span text:style-name="T91">sharpened tip of her sword.</text:span></text:p>
      <text:p text:style-name="P12"><text:span text:style-name="T133">We make eye contact at the exact moment she sets her point against my artificial heart. I nod, as </text:span><text:span text:style-name="T152">emphatically</text:span><text:span text:style-name="T133"> as I can <text:s/></text:span><text:span text:style-name="T152">manage</text:span><text:span text:style-name="T133">, and she furrows her brow, just a little, before her face returns to </text:span><text:span text:style-name="T143">peace</text:span><text:span text:style-name="T133">. </text:span><text:span text:style-name="T94">With a </text:span><text:span text:style-name="T92">faint </text:span><text:span text:style-name="T94">grunt, she shoves her weight forward, </text:span><text:span text:style-name="T133">bending her knees and driving with her hips</text:span><text:span text:style-name="T94">, skewering me </text:span><text:span text:style-name="T133">all the way through</text:span><text:span text:style-name="T94">. I swear </text:span><text:span text:style-name="T133">I can</text:span><text:span text:style-name="T94"> her weapon crack the </text:span><text:span text:style-name="T92">surface of the</text:span><text:span text:style-name="T94"> </text:span><text:span text:style-name="T71">boulder </text:span><text:span text:style-name="T92">behind me</text:span><text:span text:style-name="T71"> as it </text:span><text:span text:style-name="T92">exits</text:span><text:span text:style-name="T71"> the other side of m</text:span><text:span text:style-name="T92">y </text:span><text:span text:style-name="T152">body</text:span><text:span text:style-name="T94">.</text:span></text:p>
      <text:p text:style-name="Standard">Suddenly, she bursts alight, outshin<text:span text:style-name="T71">in</text:span>g even the dawn limning her body. She glows from within. <text:span text:style-name="T143">At first </text:span><text:span text:style-name="T71">I assume it’s Fire, but the color is wrong. The Essential layer of my visual perception, so rarely used since I lost my way, is unreliable at best. But it shows colors that shouldn’t be there, woven into shapes that should be impossible. Essences, more than one but also more than two </text:span><text:span text:style-name="T143">blended together</text:span><text:span text:style-name="T71">, which is beyond even the most advanced </text:span><text:span text:style-name="T92">practitioners</text:span><text:span text:style-name="T71"> where I come from. </text:span><text:span text:style-name="T37">A rainbow swirl of energy coalesces around Ginevra, condensing on her blade like dew.</text:span></text:p>
      <text:p text:style-name="Standard"><text:span text:style-name="T95">“</text:span><text:span text:style-name="T96">Hasta luego, m</text:span><text:span text:style-name="T97">a </text:span><text:span text:style-name="T96">C</text:span><text:span text:style-name="T48">œur. Sogni d’oro.”</text:span></text:p>
      <text:p text:style-name="Standard"><text:soft-page-break/>The radiance concentrates even more around her weapon, lines of light forming a web of energy all pointing inward toward my chest. I begin to dimly understand, <text:span text:style-name="T92">with my </text:span><text:span text:style-name="T133">faltering</text:span><text:span text:style-name="T92"> cognition, </text:span>why she doesn’t need to <text:span text:style-name="T133">fret</text:span> about maintaining her sword’s physical <text:span text:style-name="T98">sharpness</text:span>, if she has access to <text:span text:style-name="T133">whatever this is</text:span>. I feel a sense of vertigo, like I’m teetering over the edge of a bottomless abyss. <text:span text:style-name="T10">I suppose I am.</text:span></text:p>
      <text:p text:style-name="P2"><text:span text:style-name="T49"><text:tab/>In rapid succession, beams of power pierce me in a ring around the tip of her sword. More blood spills out of my mouth, as well as other holes in my chassis, but instead of falling, the </text:span><text:span text:style-name="T50">gouts</text:span><text:span text:style-name="T49"> of red life </text:span><text:span text:style-name="T51">essence </text:span><text:span text:style-name="T49">evaporate into fine garnet mist in the chilly morning air. I feel more like I’m filling up with emptiness than like I’m losing anything. The Void is my oldest acquaintance, from before anything </text:span><text:span text:style-name="T55">else</text:span><text:span text:style-name="T49"> I can remember. I </text:span><text:span text:style-name="T52">grin, </text:span><text:span text:style-name="T50">or try to,</text:span><text:span text:style-name="T49"> and let out a ragged, hitching </text:span><text:span text:style-name="T54">sigh. I </text:span><text:span text:style-name="T55">never</text:span><text:span text:style-name="T54"> </text:span><text:span text:style-name="T55">breathe in again</text:span><text:span text:style-name="T49">. </text:span><text:span text:style-name="T52">Ginevra, backlit but somehow not in shadow, smiles back. It’s a deeply kind expression. To someone who isn’t me, it would probably seem incongruous, </text:span><text:span text:style-name="T55">even sinister, </text:span><text:span text:style-name="T52">given my approaching end at her hands. To me, though, it shows she understands me better than almost anybody. She knows that, if anything,</text:span><text:span text:style-name="T56"> </text:span><text:span text:style-name="T57">I</text:span><text:span text:style-name="T56"> </text:span><text:span text:style-name="T52">am in </text:span><text:span text:style-name="T56">her</text:span><text:span text:style-name="T52"> debt, </text:span><text:span text:style-name="T53">after this</text:span><text:span text:style-name="T52">.</text:span></text:p>
      <text:p text:style-name="P2"><text:span text:style-name="T99">At the crescendo of the torrent of energy, something unbelievable</text:span> happens. The pressure in my head, the searing in my false veins, the soreness that no automaton should <text:span text:style-name="T143">ever </text:span>logically feel, the pain that has practically been a part of my identity since Hasena struck me down so, <text:span text:style-name="T133">so</text:span> long ago… <text:span text:style-name="T133">completely </text:span><text:span text:style-name="T100">disappears. Like a high, pure note sung by a divine herald, </text:span><text:span text:style-name="T101">a silver serenity spreads through my head, driving away all else. For several hear</text:span><text:span text:style-name="T102">t</text:span><text:span text:style-name="T101">beats that feel like hours, years, lifetimes, I can’t think or feel at all. My entire being is suffused with her light. </text:span><text:span text:style-name="T98">I feel like I’m suspended in the air </text:span><text:span text:style-name="T99">supported only</text:span><text:span text:style-name="T98"> by </text:span><text:span text:style-name="T152">the </text:span><text:span text:style-name="T98">dawn’s rays instead of </text:span><text:span text:style-name="T133">being</text:span><text:span text:style-name="T98"> slumped over, dying, in the bloody dirt.</text:span></text:p>
      <text:p text:style-name="P2">The <text:span text:style-name="T103">moment passes, and my body </text:span><text:span text:style-name="T133">slowly grows</text:span><text:span text:style-name="T103"> dark, quiet, and still, for the final time. Ginevra places the heel of her boot against my </text:span><text:span text:style-name="T133">rib plate</text:span><text:span text:style-name="T103"> and heaves her sword out of my corpse. She makes a conspicuous gesture over me, like she’s drawing </text:span><text:span text:style-name="T134">something in the air with her fingers</text:span><text:span text:style-name="T103">. I’</text:span><text:span text:style-name="T134">ve only ever seen this sort of thing</text:span><text:span text:style-name="T103"> done selfishly, </text:span><text:span text:style-name="T134">aimed</text:span><text:span text:style-name="T103"> inward. A sort of blessing or ward. She’s doing it for me, though. A</text:span><text:span text:style-name="T134">nd a</text:span><text:span text:style-name="T103">fter a fight, instead of before.</text:span></text:p>
      <text:p text:style-name="Standard"><text:span text:style-name="T10">What a strange woman.</text:span></text:p>
      <text:p text:style-name="P26"><text:span text:style-name="T10">… </text:span></text:p>
      <text:p text:style-name="P26"><text:span text:style-name="T10">Hasena…</text:span></text:p>
      <text:p text:style-name="P6"><text:span text:style-name="T39">Please, f</text:span>orgive me.</text:p>
      <text:p text:style-name="P9">I think I might<text:span text:style-name="T111">—</text:span></text:p>
      <text:p text:style-name="P9"><text:span text:style-name="T117">[only the void, for a moment]</text:span></text:p>
      <text:p text:style-name="P9"><text:span text:style-name="T111">—</text:span><text:span text:style-name="T39">someone you haven’t had the chance to meet.</text:span></text:p>
      <text:p text:style-name="P6"><text:soft-page-break/>I know you’d <text:span text:style-name="T152">get along great</text:span>, though.</text:p>
      <text:p text:style-name="P6"><text:span text:style-name="T152">You always enjoyed to meeting someone stronger than you</text:span>.</text:p>
      <text:p text:style-name="P6">Hasena, I don’t resent you.</text:p>
      <text:p text:style-name="P6">I don’t, I promise.</text:p>
      <text:p text:style-name="P6">Hasena…</text:p>
      <text:p text:style-name="P6">I’m so sorry, <text:span text:style-name="T152">my love</text:span>.</text:p>
      <text:p text:style-name="P6">I… I can’t feel you anymore.</text:p>
      <text:p text:style-name="P6">Your Fire finally went out.</text:p>
      <text:p text:style-name="P10">I think…</text:p>
      <text:p text:style-name="P6">I think I might rest… just for a little while.</text:p>
      <text:p text:style-name="P6">Please, take care of the others, <text:span text:style-name="T102">until I</text:span><text:span text:style-name="T111">—</text:span></text:p>
      <text:p text:style-name="Standard"><text:tab/></text:p>
      <text:p text:style-name="Standard"/>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face style:name="Liberation Serif1" svg:font-family="'Liberation Serif'" style:font-family-generic="roman" style:font-pitch="variable"/>
    <style:font-face style:name="Liberation Serif2" svg:font-family="'Liberation Serif'" style:font-adornments="Bold" style:font-family-generic="roman"/>
    <style:font-face style:name="Liberation Serif3" svg:font-family="'Liberation Serif'" style:font-adornments="Bold"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1" fo:font-size="12pt" fo:language="en" fo:country="US"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1" fo:font-size="12pt" fo:language="en" fo:country="US"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50%" fo:text-indent="1.499cm" style:auto-text-indent="false">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nex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2" style:display-name="Heading 2" style:family="paragraph" style:parent-style-name="Heading" style:next-style-name="Text_20_body" style:default-outline-level="2" style:list-style-name="" style:class="text">
      <style:paragraph-properties fo:margin-top="0.353cm" fo:margin-bottom="0.212cm" style:contextual-spacing="false"/>
      <style:text-properties style:font-name="Liberation Serif1" fo:font-family="'Liberation Serif'" style:font-family-generic="roman" style:font-pitch="variable" fo:font-size="18pt" fo:font-weight="bold" style:font-name-asian="NSimSun" style:font-family-asian="NSimSun" style:font-family-generic-asian="system" style:font-pitch-asian="variable" style:font-size-asian="18pt" style:font-weight-asian="bold" style:font-name-complex="Arial1" style:font-family-complex="Arial" style:font-family-generic-complex="system" style:font-pitch-complex="variable" style:font-size-complex="18pt" style:font-weight-complex="bold"/>
    </style:style>
    <style:style style:name="Comment" style:family="paragraph" style:parent-style-name="Standard" style:class="extra">
      <style:paragraph-properties fo:margin-left="0.101cm" fo:margin-right="0.101cm" fo:margin-top="0.099cm" fo:margin-bottom="0cm" style:contextual-spacing="false" fo:line-height="100%" fo:text-indent="0cm" style:auto-text-indent="false"/>
      <style:text-properties style:use-window-font-color="true" loext:opacity="0%" fo:font-size="10pt" style:font-size-asian="10pt" style:font-size-complex="10pt"/>
    </style:style>
    <style:style style:name="Text_20_body_20_indent" style:display-name="Text body indent" style:family="paragraph" style:parent-style-name="Text_20_body" style:class="text">
      <style:paragraph-properties fo:margin-left="0.499cm" fo:text-indent="0cm" style:auto-text-indent="false"/>
    </style:style>
    <style:style style:name="Title" style:family="paragraph" style:parent-style-name="Heading" style:next-style-name="Text_20_body" style:class="chapter">
      <style:paragraph-properties fo:text-align="center" style:justify-single-word="false"/>
      <style:text-properties style:font-name="Liberation Serif3" fo:font-family="'Liberation Serif'" style:font-style-name="Bold" style:font-family-generic="roman" style:font-pitch="variable" fo:font-size="28pt" fo:font-weight="bold" style:font-size-asian="28pt" style:font-weight-asian="bold" style:font-size-complex="28pt"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59cm" fo:page-height="27.94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6-03-31T12:38:27.348151000</meta:creation-date>
    <dc:date>2026-09-11T20:24:59.247362836</dc:date>
    <meta:editing-duration>PT23H48M11S</meta:editing-duration>
    <meta:editing-cycles>45</meta:editing-cycles>
    <meta:generator>LibreOffice/24.2.7.2$Linux_X86_64 LibreOffice_project/420$Build-2</meta:generator>
    <meta:document-statistic meta:table-count="0" meta:image-count="0" meta:object-count="0" meta:page-count="16" meta:paragraph-count="143" meta:word-count="7689" meta:character-count="41974" meta:non-whitespace-character-count="34425"/>
  </office:meta>
</office:document-meta>
</file>